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7300000087753CBA854AEA0E6A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" svg:font-family="Arial"/>
    <style:font-face style:name="Times New Roman" svg:font-family="'Times New Roman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RegistroAccessi" style:family="table">
      <style:table-properties style:width="58.402cm" table:align="margins" style:may-break-between-rows="true"/>
    </style:style>
    <style:style style:name="RegistroAccessi.A" style:family="table-column">
      <style:table-column-properties style:column-width="2.35cm" style:rel-column-width="2636*"/>
    </style:style>
    <style:style style:name="RegistroAccessi.B" style:family="table-column">
      <style:table-column-properties style:column-width="2.147cm" style:rel-column-width="2408*"/>
    </style:style>
    <style:style style:name="RegistroAccessi.C" style:family="table-column">
      <style:table-column-properties style:column-width="1.757cm" style:rel-column-width="1971*"/>
    </style:style>
    <style:style style:name="RegistroAccessi.D" style:family="table-column">
      <style:table-column-properties style:column-width="2.54cm" style:rel-column-width="2850*"/>
    </style:style>
    <style:style style:name="RegistroAccessi.E" style:family="table-column">
      <style:table-column-properties style:column-width="8.301cm" style:rel-column-width="9314*"/>
    </style:style>
    <style:style style:name="RegistroAccessi.F" style:family="table-column">
      <style:table-column-properties style:column-width="4.198cm" style:rel-column-width="4710*"/>
    </style:style>
    <style:style style:name="RegistroAccessi.G" style:family="table-column">
      <style:table-column-properties style:column-width="2.148cm" style:rel-column-width="2410*"/>
    </style:style>
    <style:style style:name="RegistroAccessi.H" style:family="table-column">
      <style:table-column-properties style:column-width="2.732cm" style:rel-column-width="3065*"/>
    </style:style>
    <style:style style:name="RegistroAccessi.I" style:family="table-column">
      <style:table-column-properties style:column-width="5.177cm" style:rel-column-width="5809*"/>
    </style:style>
    <style:style style:name="RegistroAccessi.M" style:family="table-column">
      <style:table-column-properties style:column-width="1.953cm" style:rel-column-width="2191*"/>
    </style:style>
    <style:style style:name="RegistroAccessi.O" style:family="table-column">
      <style:table-column-properties style:column-width="2.441cm" style:rel-column-width="2739*"/>
    </style:style>
    <style:style style:name="RegistroAccessi.Q" style:family="table-column">
      <style:table-column-properties style:column-width="4.101cm" style:rel-column-width="4601*"/>
    </style:style>
    <style:style style:name="RegistroAccessi.T" style:family="table-column">
      <style:table-column-properties style:column-width="1.755cm" style:rel-column-width="1969*"/>
    </style:style>
    <style:style style:name="RegistroAccessi.U" style:family="table-column">
      <style:table-column-properties style:column-width="2.17cm" style:rel-column-width="2435*"/>
    </style:style>
    <style:style style:name="RegistroAccessi.1" style:family="table-row">
      <style:table-row-properties fo:keep-together="always"/>
    </style:style>
    <style:style style:name="RegistroAccessi.A1" style:family="table-cell">
      <style:table-cell-properties style:vertical-align="middle" fo:background-color="#1f4e78" fo:padding="0.049cm" fo:border="0.55pt solid #9eadbb" fo:wrap-option="wrap">
        <style:background-image/>
      </style:table-cell-properties>
    </style:style>
    <style:style style:name="RegistroAccessi.A2" style:family="table-cell">
      <style:table-cell-properties style:vertical-align="middle" fo:background-color="#ffffff" fo:padding="0.049cm" fo:border="0.55pt solid #c8d0d8" fo:wrap-option="wrap">
        <style:background-image/>
      </style:table-cell-properties>
    </style:style>
    <style:style style:name="P1" style:family="paragraph" style:parent-style-name="BodyLeft">
      <style:text-properties officeooo:paragraph-rsid="000a7df3"/>
    </style:style>
    <style:style style:name="P2" style:family="paragraph" style:parent-style-name="BodyLeft">
      <style:text-properties officeooo:rsid="0014291b" officeooo:paragraph-rsid="0014291b"/>
    </style:style>
    <style:style style:name="P3" style:family="paragraph" style:parent-style-name="BodyLeft">
      <style:text-properties fo:background-color="#ffffff"/>
    </style:style>
    <style:style style:name="P4" style:family="paragraph" style:parent-style-name="BodyLeft">
      <style:text-properties officeooo:rsid="003037a0" officeooo:paragraph-rsid="003037a0" fo:background-color="#ffffff"/>
    </style:style>
    <style:style style:name="P5" style:family="paragraph" style:parent-style-name="BodyLeft">
      <style:text-properties officeooo:rsid="003bab93" officeooo:paragraph-rsid="003bab93" fo:background-color="#ffffff"/>
    </style:style>
    <style:style style:name="P6" style:family="paragraph" style:parent-style-name="BodyLeft">
      <style:text-properties officeooo:rsid="0049fbf6" officeooo:paragraph-rsid="0049fbf6" fo:background-color="#ffffff"/>
    </style:style>
    <style:style style:name="P7" style:family="paragraph" style:parent-style-name="BodyLeft">
      <style:text-properties officeooo:rsid="0020a59d" officeooo:paragraph-rsid="0020a59d"/>
    </style:style>
    <style:style style:name="P8" style:family="paragraph" style:parent-style-name="BodyLeft">
      <style:text-properties officeooo:rsid="00245e1a" officeooo:paragraph-rsid="00245e1a"/>
    </style:style>
    <style:style style:name="P9" style:family="paragraph" style:parent-style-name="BodyLeft">
      <style:paragraph-properties fo:text-align="start" style:justify-single-word="false"/>
      <style:text-properties officeooo:rsid="003a0dd9" officeooo:paragraph-rsid="003a0dd9"/>
    </style:style>
    <style:style style:name="P10" style:family="paragraph" style:parent-style-name="BodyLeft">
      <style:paragraph-properties fo:text-align="center" style:justify-single-word="false"/>
    </style:style>
    <style:style style:name="P11" style:family="paragraph" style:parent-style-name="BodyCenter">
      <style:paragraph-properties fo:text-align="center" style:justify-single-word="false"/>
      <style:text-properties officeooo:rsid="0014291b" officeooo:paragraph-rsid="0014291b"/>
    </style:style>
    <style:style style:name="P12" style:family="paragraph" style:parent-style-name="BodyCenter">
      <style:text-properties fo:background-color="#ffffff"/>
    </style:style>
    <style:style style:name="P13" style:family="paragraph" style:parent-style-name="BodyCenter">
      <style:paragraph-properties fo:text-align="center" style:justify-single-word="false"/>
      <style:text-properties officeooo:rsid="003037a0" officeooo:paragraph-rsid="003037a0" fo:background-color="#ffffff"/>
    </style:style>
    <style:style style:name="P14" style:family="paragraph" style:parent-style-name="BodyCenter">
      <style:paragraph-properties fo:text-align="center" style:justify-single-word="false"/>
      <style:text-properties officeooo:rsid="003bab93" officeooo:paragraph-rsid="003bab93" fo:background-color="#ffffff"/>
    </style:style>
    <style:style style:name="P15" style:family="paragraph" style:parent-style-name="BodyCenter">
      <style:paragraph-properties fo:text-align="center" style:justify-single-word="false"/>
      <style:text-properties fo:background-color="#ffffff"/>
    </style:style>
    <style:style style:name="P16" style:family="paragraph" style:parent-style-name="BodyCenter">
      <style:paragraph-properties fo:text-align="center" style:justify-single-word="false"/>
      <style:text-properties officeooo:paragraph-rsid="0020a59d" fo:background-color="#ffffff"/>
    </style:style>
    <style:style style:name="P17" style:family="paragraph" style:parent-style-name="BodyCenter">
      <style:paragraph-properties fo:text-align="center" style:justify-single-word="false"/>
      <style:text-properties officeooo:rsid="003368a1" officeooo:paragraph-rsid="003368a1" fo:background-color="#ffffff"/>
    </style:style>
    <style:style style:name="P18" style:family="paragraph" style:parent-style-name="BodyCenter">
      <style:paragraph-properties fo:text-align="center" style:justify-single-word="false"/>
      <style:text-properties officeooo:rsid="002329ae" officeooo:paragraph-rsid="002329ae" fo:background-color="#ffffff"/>
    </style:style>
    <style:style style:name="P19" style:family="paragraph" style:parent-style-name="BodyCenter">
      <style:paragraph-properties fo:text-align="center" style:justify-single-word="false"/>
      <style:text-properties officeooo:rsid="00245e1a" officeooo:paragraph-rsid="00245e1a" fo:background-color="#ffffff"/>
    </style:style>
    <style:style style:name="P20" style:family="paragraph" style:parent-style-name="BodyCenter">
      <style:paragraph-properties fo:text-align="center" style:justify-single-word="false"/>
      <style:text-properties officeooo:rsid="0026e41f" officeooo:paragraph-rsid="0026e41f" fo:background-color="#ffffff"/>
    </style:style>
    <style:style style:name="P21" style:family="paragraph" style:parent-style-name="BodyCenter">
      <style:paragraph-properties fo:text-align="center" style:justify-single-word="false"/>
      <style:text-properties officeooo:rsid="0021dd9f" officeooo:paragraph-rsid="0021dd9f" fo:background-color="#ffffff"/>
    </style:style>
    <style:style style:name="P22" style:family="paragraph" style:parent-style-name="BodyCenter">
      <style:paragraph-properties fo:text-align="center" style:justify-single-word="false"/>
      <style:text-properties officeooo:rsid="0021cb8e" officeooo:paragraph-rsid="0021cb8e" fo:background-color="#ffffff"/>
    </style:style>
    <style:style style:name="P23" style:family="paragraph" style:parent-style-name="BodyCenter">
      <style:paragraph-properties fo:text-align="center" style:justify-single-word="false"/>
      <style:text-properties officeooo:rsid="004242bb" officeooo:paragraph-rsid="004242bb" fo:background-color="#ffffff"/>
    </style:style>
    <style:style style:name="P24" style:family="paragraph" style:parent-style-name="BodyCenter">
      <style:paragraph-properties fo:text-align="center" style:justify-single-word="false"/>
      <style:text-properties officeooo:rsid="001a13c3" officeooo:paragraph-rsid="001a13c3" fo:background-color="#ffffff"/>
    </style:style>
    <style:style style:name="P25" style:family="paragraph" style:parent-style-name="BodyCenter">
      <style:paragraph-properties fo:text-align="center" style:justify-single-word="false"/>
      <style:text-properties officeooo:rsid="0019fc77" officeooo:paragraph-rsid="0019fc77" fo:background-color="#ffffff"/>
    </style:style>
    <style:style style:name="P26" style:family="paragraph" style:parent-style-name="BodyCenter">
      <style:paragraph-properties fo:text-align="center" style:justify-single-word="false"/>
      <style:text-properties officeooo:rsid="0043cd5d" officeooo:paragraph-rsid="0043cd5d" fo:background-color="#ffffff"/>
    </style:style>
    <style:style style:name="P27" style:family="paragraph" style:parent-style-name="BodyCenter">
      <style:paragraph-properties fo:text-align="center" style:justify-single-word="false"/>
      <style:text-properties officeooo:rsid="0051c1a0" officeooo:paragraph-rsid="0051c1a0" fo:background-color="#ffffff"/>
    </style:style>
    <style:style style:name="P28" style:family="paragraph" style:parent-style-name="BodyCenter">
      <style:paragraph-properties fo:text-align="center" style:justify-single-word="false"/>
      <style:text-properties officeooo:rsid="0020a59d" officeooo:paragraph-rsid="0020a59d"/>
    </style:style>
    <style:style style:name="P29" style:family="paragraph" style:parent-style-name="BodyCenter">
      <style:paragraph-properties fo:text-align="center" style:justify-single-word="false"/>
      <style:text-properties officeooo:rsid="00245e1a" officeooo:paragraph-rsid="00245e1a"/>
    </style:style>
    <style:style style:name="P30" style:family="paragraph" style:parent-style-name="BodyCenter">
      <style:paragraph-properties fo:text-align="center" style:justify-single-word="false"/>
      <style:text-properties officeooo:rsid="003d06b7" officeooo:paragraph-rsid="003d06b7" fo:background-color="#ffff00"/>
    </style:style>
    <style:style style:name="P31" style:family="paragraph" style:parent-style-name="BodyCenter">
      <style:paragraph-properties fo:text-align="center" style:justify-single-word="false"/>
      <style:text-properties officeooo:rsid="00485021" officeooo:paragraph-rsid="00485021" fo:background-color="#ffff00"/>
    </style:style>
    <style:style style:name="P32" style:family="paragraph" style:parent-style-name="BodyCenter">
      <style:paragraph-properties fo:text-align="center" style:justify-single-word="false"/>
      <style:text-properties fo:background-color="#ffff00"/>
    </style:style>
    <style:style style:name="P33" style:family="paragraph" style:parent-style-name="BodyCenter">
      <style:paragraph-properties fo:text-align="center" style:justify-single-word="false"/>
      <style:text-properties officeooo:rsid="004dbc42" officeooo:paragraph-rsid="004dbc42" fo:background-color="#ffff00"/>
    </style:style>
    <style:style style:name="P34" style:family="paragraph" style:parent-style-name="BodyCenter">
      <style:paragraph-properties fo:text-align="center" style:justify-single-word="false"/>
    </style:style>
    <style:style style:name="P35" style:family="paragraph" style:parent-style-name="BodyCenter">
      <style:paragraph-properties fo:text-align="center" style:justify-single-word="false"/>
      <style:text-properties officeooo:paragraph-rsid="00120d75"/>
    </style:style>
    <style:style style:name="P36" style:family="paragraph" style:parent-style-name="BodyCenter">
      <style:paragraph-properties fo:text-align="center" style:justify-single-word="false"/>
      <style:text-properties officeooo:rsid="0012c92d" officeooo:paragraph-rsid="0012c92d"/>
    </style:style>
    <style:style style:name="P37" style:family="paragraph" style:parent-style-name="BodyCenter">
      <style:paragraph-properties fo:text-align="center" style:justify-single-word="false"/>
      <style:text-properties officeooo:rsid="0024f20c" officeooo:paragraph-rsid="0024f20c"/>
    </style:style>
    <style:style style:name="P38" style:family="paragraph" style:parent-style-name="BodyCenter">
      <style:paragraph-properties fo:text-align="center" style:justify-single-word="false"/>
      <style:text-properties officeooo:rsid="0014cacd" officeooo:paragraph-rsid="0014cacd"/>
    </style:style>
    <style:style style:name="P39" style:family="paragraph" style:parent-style-name="BodyCenter">
      <style:paragraph-properties fo:text-align="center" style:justify-single-word="false"/>
      <style:text-properties officeooo:rsid="0025a9d2" officeooo:paragraph-rsid="0025a9d2"/>
    </style:style>
    <style:style style:name="P40" style:family="paragraph" style:parent-style-name="BodyCenter">
      <style:paragraph-properties fo:text-align="center" style:justify-single-word="false"/>
      <style:text-properties officeooo:rsid="001cfafb" officeooo:paragraph-rsid="001cfafb"/>
    </style:style>
    <style:style style:name="P41" style:family="paragraph" style:parent-style-name="BodyCenter">
      <style:paragraph-properties fo:text-align="center" style:justify-single-word="false"/>
      <style:text-properties officeooo:rsid="0039ea4a" officeooo:paragraph-rsid="0039ea4a"/>
    </style:style>
    <style:style style:name="P42" style:family="paragraph" style:parent-style-name="BodyCenter">
      <style:paragraph-properties fo:text-align="center" style:justify-single-word="false"/>
      <style:text-properties officeooo:rsid="0012c5cb" officeooo:paragraph-rsid="0012c5cb"/>
    </style:style>
    <style:style style:name="P43" style:family="paragraph" style:parent-style-name="BodyCenter">
      <style:paragraph-properties fo:text-align="center" style:justify-single-word="false"/>
      <style:text-properties officeooo:rsid="004242bb" officeooo:paragraph-rsid="004242bb"/>
    </style:style>
    <style:style style:name="P44" style:family="paragraph" style:parent-style-name="BodyCenter">
      <style:paragraph-properties fo:text-align="center" style:justify-single-word="false"/>
      <style:text-properties officeooo:rsid="003037a0" officeooo:paragraph-rsid="003037a0"/>
    </style:style>
    <style:style style:name="P45" style:family="paragraph" style:parent-style-name="BodyCenter">
      <style:paragraph-properties fo:text-align="center" style:justify-single-word="false"/>
      <style:text-properties officeooo:rsid="004268a9" officeooo:paragraph-rsid="004268a9"/>
    </style:style>
    <style:style style:name="P46" style:family="paragraph" style:parent-style-name="HeaderText">
      <style:paragraph-properties fo:text-align="center" style:justify-single-word="false"/>
    </style:style>
    <style:style style:name="T1" style:family="text">
      <style:text-properties officeooo:rsid="000a7df3"/>
    </style:style>
    <style:style style:name="T2" style:family="text">
      <style:text-properties officeooo:rsid="000d5ecc"/>
    </style:style>
    <style:style style:name="T3" style:family="text">
      <style:text-properties officeooo:rsid="0018b5fe"/>
    </style:style>
    <style:style style:name="T4" style:family="text">
      <style:text-properties officeooo:rsid="001af93b"/>
    </style:style>
    <style:style style:name="T5" style:family="text">
      <style:text-properties officeooo:rsid="001f4939"/>
    </style:style>
    <style:style style:name="T6" style:family="text">
      <style:text-properties officeooo:rsid="001f9938"/>
    </style:style>
    <style:style style:name="T7" style:family="text">
      <style:text-properties officeooo:rsid="00313b91"/>
    </style:style>
    <style:style style:name="T8" style:family="text">
      <style:text-properties officeooo:rsid="0051c1a0"/>
    </style:style>
    <style:style style:name="T9" style:family="text">
      <style:text-properties officeooo:rsid="00536aa3"/>
    </style:style>
    <style:style style:name="fr1" style:family="graphic" style:parent-style-name="A2HeaderTextFrame">
      <style:graphic-properties style:vertical-pos="from-top" style:vertical-rel="page" style:horizontal-pos="from-left" style:horizontal-rel="page"/>
    </style:style>
    <style:style style:name="fr2" style:family="graphic" style:parent-style-name="A2HeaderImage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A2PageAnchor"/>
      <table:table table:name="RegistroAccessi" table:style-name="RegistroAccessi">
        <table:table-column table:style-name="RegistroAccessi.A"/>
        <table:table-column table:style-name="RegistroAccessi.B"/>
        <table:table-column table:style-name="RegistroAccessi.C"/>
        <table:table-column table:style-name="RegistroAccessi.D"/>
        <table:table-column table:style-name="RegistroAccessi.E"/>
        <table:table-column table:style-name="RegistroAccessi.F"/>
        <table:table-column table:style-name="RegistroAccessi.G"/>
        <table:table-column table:style-name="RegistroAccessi.H"/>
        <table:table-column table:style-name="RegistroAccessi.I"/>
        <table:table-column table:style-name="RegistroAccessi.C"/>
        <table:table-column table:style-name="RegistroAccessi.H"/>
        <table:table-column table:style-name="RegistroAccessi.C"/>
        <table:table-column table:style-name="RegistroAccessi.M"/>
        <table:table-column table:style-name="RegistroAccessi.C"/>
        <table:table-column table:style-name="RegistroAccessi.O" table:number-columns-repeated="2"/>
        <table:table-column table:style-name="RegistroAccessi.Q"/>
        <table:table-column table:style-name="RegistroAccessi.O"/>
        <table:table-column table:style-name="RegistroAccessi.C"/>
        <table:table-column table:style-name="RegistroAccessi.T"/>
        <table:table-column table:style-name="RegistroAccessi.U"/>
        <table:table-header-rows>
          <table:table-row table:style-name="RegistroAccessi.1">
            <table:table-cell table:style-name="RegistroAccessi.A1" office:value-type="string">
              <text:p text:style-name="HeaderText">Progressivo</text:p>
            </table:table-cell>
            <table:table-cell table:style-name="RegistroAccessi.A1" office:value-type="string">
              <text:p text:style-name="HeaderText">Tipo Richiesta di Accesso</text:p>
            </table:table-cell>
            <table:table-cell table:style-name="RegistroAccessi.A1" office:value-type="string">
              <text:p text:style-name="HeaderText">Data Richiesta</text:p>
            </table:table-cell>
            <table:table-cell table:style-name="RegistroAccessi.A1" office:value-type="string">
              <text:p text:style-name="HeaderText">Prot entrata richiesta accesso</text:p>
            </table:table-cell>
            <table:table-cell table:style-name="RegistroAccessi.A1" office:value-type="string">
              <text:p text:style-name="HeaderText">Oggetto</text:p>
            </table:table-cell>
            <table:table-cell table:style-name="RegistroAccessi.A1" office:value-type="string">
              <text:p text:style-name="P46">Ufficio competente</text:p>
            </table:table-cell>
            <table:table-cell table:style-name="RegistroAccessi.A1" office:value-type="string">
              <text:p text:style-name="P46">Altre Strutture Coinvolte</text:p>
            </table:table-cell>
            <table:table-cell table:style-name="RegistroAccessi.A1" office:value-type="string">
              <text:p text:style-name="P46">Esito Richiesta</text:p>
            </table:table-cell>
            <table:table-cell table:style-name="RegistroAccessi.A1" office:value-type="string">
              <text:p text:style-name="HeaderText">Sintesi Motivazione</text:p>
            </table:table-cell>
            <table:table-cell table:style-name="RegistroAccessi.A1" office:value-type="string">
              <text:p text:style-name="P46">Stato</text:p>
            </table:table-cell>
            <table:table-cell table:style-name="RegistroAccessi.A1" office:value-type="string">
              <text:p text:style-name="P46">Prot uscita richiesta accesso</text:p>
            </table:table-cell>
            <table:table-cell table:style-name="RegistroAccessi.A1" office:value-type="string">
              <text:p text:style-name="P46">Data Prot Uscita</text:p>
            </table:table-cell>
            <table:table-cell table:style-name="RegistroAccessi.A1" office:value-type="string">
              <text:p text:style-name="P46">Richiesta di Riesame</text:p>
            </table:table-cell>
            <table:table-cell table:style-name="RegistroAccessi.A1" office:value-type="string">
              <text:p text:style-name="P46">Data Richiesta Riesame</text:p>
            </table:table-cell>
            <table:table-cell table:style-name="RegistroAccessi.A1" office:value-type="string">
              <text:p text:style-name="P46">Prot entrata riesame</text:p>
            </table:table-cell>
            <table:table-cell table:style-name="RegistroAccessi.A1" office:value-type="string">
              <text:p text:style-name="P46">Esito Riesame</text:p>
            </table:table-cell>
            <table:table-cell table:style-name="RegistroAccessi.A1" office:value-type="string">
              <text:p text:style-name="P46">Sintesi Motivazione Riesame</text:p>
            </table:table-cell>
            <table:table-cell table:style-name="RegistroAccessi.A1" office:value-type="string">
              <text:p text:style-name="P46">Prot uscita riesame</text:p>
            </table:table-cell>
            <table:table-cell table:style-name="RegistroAccessi.A1" office:value-type="string">
              <text:p text:style-name="P46">Data Risposta Riesame</text:p>
            </table:table-cell>
            <table:table-cell table:style-name="RegistroAccessi.A1" office:value-type="string">
              <text:p text:style-name="P46">Data Ricorso al Giudice</text:p>
            </table:table-cell>
            <table:table-cell table:style-name="RegistroAccessi.A1" office:value-type="string">
              <text:p text:style-name="HeaderText">Esito Ricorso</text:p>
            </table:table-cell>
          </table:table-row>
        </table:table-header-rows>
        <table:table-row table:style-name="RegistroAccessi.1">
          <table:table-cell table:style-name="RegistroAccessi.A2" office:value-type="string">
            <text:p text:style-name="BodyCenter">0000001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1/12/2025</text:p>
          </table:table-cell>
          <table:table-cell table:style-name="RegistroAccessi.A2" office:value-type="string">
            <text:p text:style-name="BodyCenter">E 51171/25</text:p>
          </table:table-cell>
          <table:table-cell table:style-name="RegistroAccessi.A2" office:value-type="string">
            <text:p text:style-name="BodyLeft"><text:span text:style-name="T1">I</text:span>stanza accesso atti relativa al rinnovo iscrizione del <text:span text:style-name="T1">SSR</text:span> e conseguente cambio pediatra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7148/26 8931/26</text:p>
          </table:table-cell>
          <table:table-cell table:style-name="RegistroAccessi.A2" office:value-type="string">
            <text:p text:style-name="P34">19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02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17/12/2025</text:p>
          </table:table-cell>
          <table:table-cell table:style-name="RegistroAccessi.A2" office:value-type="string">
            <text:p text:style-name="P12">51899/25</text:p>
          </table:table-cell>
          <table:table-cell table:style-name="RegistroAccessi.A2" office:value-type="string">
            <text:p text:style-name="P3"><text:span text:style-name="T1">I</text:span>stanza accesso atti relativa a ricetta medica elettronica ricettario rur n. 03022-0055635784</text:p>
          </table:table-cell>
          <table:table-cell table:style-name="RegistroAccessi.A2" office:value-type="string">
            <text:p text:style-name="P15">Direzione Medica Di Presidio Ospedaliero San <text:span text:style-name="T5">Carlo</text:span>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8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5171/26</text:p>
          </table:table-cell>
          <table:table-cell table:style-name="RegistroAccessi.A2" office:value-type="string">
            <text:p text:style-name="P34">06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03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2/12/2025</text:p>
          </table:table-cell>
          <table:table-cell table:style-name="RegistroAccessi.A2" office:value-type="string">
            <text:p text:style-name="BodyCenter">52747/25</text:p>
          </table:table-cell>
          <table:table-cell table:style-name="RegistroAccessi.A2" office:value-type="string">
            <text:p text:style-name="BodyLeft"><text:span text:style-name="T1">I</text:span>stanza accesso atti pratica 9394-24 revisione patente in cml disposta da ordinanza prefettizia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Portatore Di Interesse Diretto, Concreto E Attuale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12/01/2026 MAIL RISPOSTA PEC CML</text:p>
          </table:table-cell>
          <table:table-cell table:style-name="RegistroAccessi.A2" office:value-type="string">
            <text:p text:style-name="P34">12/01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04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30/12/2025</text:p>
          </table:table-cell>
          <table:table-cell table:style-name="RegistroAccessi.A2" office:value-type="string">
            <text:p text:style-name="BodyCenter">53194/2025</text:p>
          </table:table-cell>
          <table:table-cell table:style-name="RegistroAccessi.A2" office:value-type="string">
            <text:p text:style-name="BodyLeft"><text:span text:style-name="T1">I</text:span>stanza accesso atti delibera n. 2007 del 24.12.2025 e altri documenti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979/2026</text:p>
          </table:table-cell>
          <table:table-cell table:style-name="RegistroAccessi.A2" office:value-type="string">
            <text:p text:style-name="P34">23/01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05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9/01/2026</text:p>
          </table:table-cell>
          <table:table-cell table:style-name="RegistroAccessi.A2" office:value-type="string">
            <text:p text:style-name="BodyCenter">E 765-26</text:p>
          </table:table-cell>
          <table:table-cell table:style-name="RegistroAccessi.A2" office:value-type="string">
            <text:p text:style-name="BodyLeft"><text:span text:style-name="T1">R</text:span>ichiesta accesso agli atti della cartella clinica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Avente Diritt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MAIL MEDICINA LEGALE</text:p>
          </table:table-cell>
          <table:table-cell table:style-name="RegistroAccessi.A2" office:value-type="string">
            <text:p text:style-name="P34">18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06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2/01/2026</text:p>
          </table:table-cell>
          <table:table-cell table:style-name="RegistroAccessi.A2" office:value-type="string">
            <text:p text:style-name="BodyCenter">E 48172/25</text:p>
          </table:table-cell>
          <table:table-cell table:style-name="RegistroAccessi.A2" office:value-type="string">
            <text:p text:style-name="BodyLeft"><text:span text:style-name="T1">V</text:span>erbale di indebita percezione delle prestazioni sanitarie e conseguente illecito amministrativo redatto presso <text:span text:style-name="T1">ATS</text:span>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29">Rifiuto Totale</text:p>
          </table:table-cell>
          <table:table-cell table:style-name="RegistroAccessi.A2" office:value-type="string">
            <text:p text:style-name="P8">Provvedimento non adottato né detenuto dalla scrivente ASST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7110/26</text:p>
          </table:table-cell>
          <table:table-cell table:style-name="RegistroAccessi.A2" office:value-type="string">
            <text:p text:style-name="P34">19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07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3/01/2026</text:p>
          </table:table-cell>
          <table:table-cell table:style-name="RegistroAccessi.A2" office:value-type="string">
            <text:p text:style-name="BodyCenter">E 1207/26</text:p>
          </table:table-cell>
          <table:table-cell table:style-name="RegistroAccessi.A2" office:value-type="string">
            <text:p text:style-name="BodyLeft"><text:span text:style-name="T1">I</text:span>stanza di accesso ai documenti amministrativi per conoscere il nominativo del medico di base della paziente deceduta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Rifiuto Totale</text:p>
          </table:table-cell>
          <table:table-cell table:style-name="RegistroAccessi.A2" office:value-type="string">
            <text:p text:style-name="BodyLeft">L'Istante Non Integra La Domanda Come Richiest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8771/26</text:p>
          </table:table-cell>
          <table:table-cell table:style-name="RegistroAccessi.A2" office:value-type="string">
            <text:p text:style-name="P34">02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08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0/01/2026</text:p>
          </table:table-cell>
          <table:table-cell table:style-name="RegistroAccessi.A2" office:value-type="string">
            <text:p text:style-name="P12">E 2330</text:p>
          </table:table-cell>
          <table:table-cell table:style-name="RegistroAccessi.A2" office:value-type="string">
            <text:p text:style-name="P3"><text:span text:style-name="T1">I</text:span>stanza accesso agli atti per conoscere la data di consegna dei ricettari. la presente è un sollecito dell'istanza inviata con <text:span text:style-name="T1">PEC</text:span> il 17.12.2025, ulteriori solleciti realizzati in data 31.12.2025 ed in data 20.01.2026.</text:p>
          </table:table-cell>
          <table:table-cell table:style-name="RegistroAccessi.A2" office:value-type="string">
            <text:p text:style-name="P15">Direzione Medica Di Presidio Ospedaliero San <text:span text:style-name="T6">Carlo</text:span>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9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5171/26</text:p>
          </table:table-cell>
          <table:table-cell table:style-name="RegistroAccessi.A2" office:value-type="string">
            <text:p text:style-name="P34">06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09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2/01/2026</text:p>
          </table:table-cell>
          <table:table-cell table:style-name="RegistroAccessi.A2" office:value-type="string">
            <text:p text:style-name="BodyCenter">E 2827</text:p>
          </table:table-cell>
          <table:table-cell table:style-name="RegistroAccessi.A2" office:value-type="string">
            <text:p text:style-name="BodyLeft"><text:span text:style-name="T1">I</text:span>stanza accesso agli atti per ottenere copia del verbale da parte della commissione medica locale per il rinnovo della patente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Portatore Di Interesse Diretto, Concreto E Attuale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5/2/2026 MAIL RISPOSTA PEC CML</text:p>
          </table:table-cell>
          <table:table-cell table:style-name="RegistroAccessi.A2" office:value-type="string">
            <text:p text:style-name="P34">05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0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4/01/2026</text:p>
          </table:table-cell>
          <table:table-cell table:style-name="RegistroAccessi.A2" office:value-type="string">
            <text:p text:style-name="BodyCenter">E 3209</text:p>
          </table:table-cell>
          <table:table-cell table:style-name="RegistroAccessi.A2" office:value-type="string">
            <text:p text:style-name="BodyLeft"><text:span text:style-name="T1">C</text:span>ostituzione in mora ed ultima diffida ad adempire entro 5 giorni per omissione di atti d'ufficio a seguito di infortunio avvenuto in data 31.07.2022 nella sezione <text:span text:style-name="T1">S</text:span>ai <text:span text:style-name="T1">C</text:span>.<text:span text:style-name="T1">R</text:span>. <text:span text:style-name="T1">M</text:span>ilano <text:span text:style-name="T1">O</text:span>pera. nello specifico si chiede copia integrale dei flussi video della cella; relazione di evento del comando di polizia penitenziaria; documentazione logistica sull'acquisto e la consegna del letto; incident <text:s/>reporting da parte dell'<text:span text:style-name="T1">ASST</text:span>.</text:p>
          </table:table-cell>
          <table:table-cell table:style-name="RegistroAccessi.A2" office:value-type="string">
            <text:p text:style-name="P34">Direzione Coordinamento Carceri</text:p>
          </table:table-cell>
          <table:table-cell table:style-name="RegistroAccessi.A2" office:value-type="string">
            <text:p text:style-name="P34">Si</text:p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4731</text:p>
          </table:table-cell>
          <table:table-cell table:style-name="RegistroAccessi.A2" office:value-type="string">
            <text:p text:style-name="P34">04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1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9/01/2026</text:p>
          </table:table-cell>
          <table:table-cell table:style-name="RegistroAccessi.A2" office:value-type="string">
            <text:p text:style-name="BodyCenter">248/2026</text:p>
          </table:table-cell>
          <table:table-cell table:style-name="RegistroAccessi.A2" office:value-type="string">
            <text:p text:style-name="BodyLeft"><text:span text:style-name="T1">R</text:span>ichiesta accesso atti amministrativi per procedura selettiva interna per il conferimento dell'incarico di responsabile della <text:span text:style-name="T1">S.S.D. D</text:span>ay <text:span text:style-name="T1">S</text:span>urgery <text:span text:style-name="T1">SP</text:span>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Legittim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4606/2026</text:p>
          </table:table-cell>
          <table:table-cell table:style-name="RegistroAccessi.A2" office:value-type="string">
            <text:p text:style-name="P34">03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2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9/01/2026</text:p>
          </table:table-cell>
          <table:table-cell table:style-name="RegistroAccessi.A2" office:value-type="string">
            <text:p text:style-name="BodyCenter">354/2026</text:p>
          </table:table-cell>
          <table:table-cell table:style-name="RegistroAccessi.A2" office:value-type="string">
            <text:p text:style-name="P1"><text:span text:style-name="T1">R</text:span>ichiesta accesso atti amministrativi per procedura selettiva interna per il conferimento dell'incarico di responsabile della <text:span text:style-name="T1">S.S.D. D</text:span>ay <text:span text:style-name="T1">S</text:span>urgery <text:span text:style-name="T1">SP</text:span>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Legittim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4605/2026</text:p>
          </table:table-cell>
          <table:table-cell table:style-name="RegistroAccessi.A2" office:value-type="string">
            <text:p text:style-name="P34">03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3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5/02/2026</text:p>
          </table:table-cell>
          <table:table-cell table:style-name="RegistroAccessi.A2" office:value-type="string">
            <text:p text:style-name="BodyCenter">E 4957/26</text:p>
          </table:table-cell>
          <table:table-cell table:style-name="RegistroAccessi.A2" office:value-type="string">
            <text:p text:style-name="BodyLeft"><text:span text:style-name="T1">I</text:span>stanza accesso agli atti, n. 13/26, relativa all'esenzione c01 per invalidità civile 100%, al fine di chiarire la discordanza tra il dato ed il verbale <text:span text:style-name="T1">INPS</text:span> che le attribuisce invalidità al 74%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Invio Storico Esenzione E Aggiornamento Dell'Anagrafica Sanitari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7164/26</text:p>
          </table:table-cell>
          <table:table-cell table:style-name="RegistroAccessi.A2" office:value-type="string">
            <text:p text:style-name="P34">19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4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8/02/2026</text:p>
          </table:table-cell>
          <table:table-cell table:style-name="RegistroAccessi.A2" office:value-type="string">
            <text:p text:style-name="BodyCenter">5320/26</text:p>
          </table:table-cell>
          <table:table-cell table:style-name="RegistroAccessi.A2" office:value-type="string">
            <text:p text:style-name="BodyLeft"><text:span text:style-name="T1">R</text:span>ichiesta accesso agli atti per conoscere la valutazione e la posizione in graduatoria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Legittim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9207/26</text:p>
          </table:table-cell>
          <table:table-cell table:style-name="RegistroAccessi.A2" office:value-type="string">
            <text:p text:style-name="P34">04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5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3/02/2026</text:p>
          </table:table-cell>
          <table:table-cell table:style-name="RegistroAccessi.A2" office:value-type="string">
            <text:p text:style-name="BodyCenter">6182/26</text:p>
          </table:table-cell>
          <table:table-cell table:style-name="RegistroAccessi.A2" office:value-type="string">
            <text:p text:style-name="BodyLeft"><text:span text:style-name="T1">R</text:span>ichiesta accesso atti a seguito del provvedimento disciplinare irrogato dalla sospensione dal servizio con privazione della retribuzione di 11 giorni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Legittima Richiest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INVIATA MAIL IL 06.03.2026 DA UPD</text:p>
          </table:table-cell>
          <table:table-cell table:style-name="RegistroAccessi.A2" office:value-type="string">
            <text:p text:style-name="P34">06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6/26</text:p>
          </table:table-cell>
          <table:table-cell table:style-name="RegistroAccessi.A2" office:value-type="string">
            <text:p text:style-name="BodyCenter">Accesso Civico Generalizzato</text:p>
          </table:table-cell>
          <table:table-cell table:style-name="RegistroAccessi.A2" office:value-type="string">
            <text:p text:style-name="BodyCenter">16/02/2026</text:p>
          </table:table-cell>
          <table:table-cell table:style-name="RegistroAccessi.A2" office:value-type="string">
            <text:p text:style-name="BodyCenter">6524/2026</text:p>
          </table:table-cell>
          <table:table-cell table:style-name="RegistroAccessi.A2" office:value-type="string">
            <text:p text:style-name="BodyLeft"><text:span text:style-name="T1">R</text:span>ichiesta di accesso civico generalizzato relativa alla documentazione, ai criteri, alle procedure e agli atti riguardanti l'autorizzazione, l'istruttoria e l'erogazione di finanziamenti per attività formative tramite fondi divisionali</text:p>
          </table:table-cell>
          <table:table-cell table:style-name="RegistroAccessi.A2" office:value-type="string">
            <text:p text:style-name="P36">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1">Rifiuto Parziale</text:p>
          </table:table-cell>
          <table:table-cell table:style-name="RegistroAccessi.A2" office:value-type="string">
            <text:p text:style-name="P2">Fornita parte della documentazione richiesta: trasmessi il regolamento interno e l’elenco delle deliberazioni pubbliche, con rinvio al sito aziendale per gli atti già pubblicati.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9877/26</text:p>
          </table:table-cell>
          <table:table-cell table:style-name="RegistroAccessi.A2" office:value-type="string">
            <text:p text:style-name="P34">09/03/2026</text:p>
          </table:table-cell>
          <table:table-cell table:style-name="RegistroAccessi.A2" office:value-type="string">
            <text:p text:style-name="P34">Richiesta Riesame</text:p>
          </table:table-cell>
          <table:table-cell table:style-name="RegistroAccessi.A2" office:value-type="string">
            <text:p text:style-name="P34">13/04/2026</text:p>
          </table:table-cell>
          <table:table-cell table:style-name="RegistroAccessi.A2" office:value-type="string">
            <text:p text:style-name="P34">16381</text:p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>19301</text:p>
          </table:table-cell>
          <table:table-cell table:style-name="RegistroAccessi.A2" office:value-type="string">
            <text:p text:style-name="P34">30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7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9/02/2026</text:p>
          </table:table-cell>
          <table:table-cell table:style-name="RegistroAccessi.A2" office:value-type="string">
            <text:p text:style-name="BodyCenter">E 7183</text:p>
          </table:table-cell>
          <table:table-cell table:style-name="RegistroAccessi.A2" office:value-type="string">
            <text:p text:style-name="BodyLeft"><text:span text:style-name="T1">R</text:span>ichiesta accesso agli atti amministrativi per conoscere tutte le esenzioni mediche 2014-2026, evidenziando, per ognuna, il tetto di reddito richiesto, a seguito della cartella esattoriale da parte di <text:span text:style-name="T1">ATS</text:span> <text:span text:style-name="T1">M</text:span>ilano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0354/26</text:p>
          </table:table-cell>
          <table:table-cell table:style-name="RegistroAccessi.A2" office:value-type="string">
            <text:p text:style-name="P34">11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18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9/02/2026</text:p>
          </table:table-cell>
          <table:table-cell table:style-name="RegistroAccessi.A2" office:value-type="string">
            <text:p text:style-name="BodyCenter">E 7293/26</text:p>
          </table:table-cell>
          <table:table-cell table:style-name="RegistroAccessi.A2" office:value-type="string">
            <text:p text:style-name="BodyLeft"><text:span text:style-name="T1">R</text:span>ichiesta accesso atti per l'iscrizione al <text:span text:style-name="T1">SSR</text:span> e conseguente cambio pediatra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8942/26</text:p>
          </table:table-cell>
          <table:table-cell table:style-name="RegistroAccessi.A2" office:value-type="string">
            <text:p text:style-name="P34">03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19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19/02/2026</text:p>
          </table:table-cell>
          <table:table-cell table:style-name="RegistroAccessi.A2" office:value-type="string">
            <text:p text:style-name="P12">E 7320</text:p>
          </table:table-cell>
          <table:table-cell table:style-name="RegistroAccessi.A2" office:value-type="string">
            <text:p text:style-name="P3"><text:span text:style-name="T1">R</text:span>ichiesta accesso agli atti per richiedere il fascicolo sanitario, la cartella clinica e tutta la documentazione ad essa afferente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6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8392</text:p>
          </table:table-cell>
          <table:table-cell table:style-name="RegistroAccessi.A2" office:value-type="string">
            <text:p text:style-name="P34">27/02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20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2/03/2026</text:p>
          </table:table-cell>
          <table:table-cell table:style-name="RegistroAccessi.A2" office:value-type="string">
            <text:p text:style-name="BodyCenter">E 8778/26</text:p>
          </table:table-cell>
          <table:table-cell table:style-name="RegistroAccessi.A2" office:value-type="string">
            <text:p text:style-name="BodyLeft"><text:span text:style-name="T1">R</text:span>ichiesta accesso agli atti a seguito della notifica, tramite piattaforma <text:span text:style-name="T1">SEND</text:span>, di recupero ticket sanitario per verificare sussi<text:span text:style-name="T1">s</text:span>tenza dell'esenzione e04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4100/26</text:p>
          </table:table-cell>
          <table:table-cell table:style-name="RegistroAccessi.A2" office:value-type="string">
            <text:p text:style-name="P34">30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21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02/03/2026</text:p>
          </table:table-cell>
          <table:table-cell table:style-name="RegistroAccessi.A2" office:value-type="string">
            <text:p text:style-name="P12">E 8869</text:p>
          </table:table-cell>
          <table:table-cell table:style-name="RegistroAccessi.A2" office:value-type="string">
            <text:p text:style-name="P3"><text:span text:style-name="T1">R</text:span>ichiesta di accesso agli atti per conoscere i dati relativi alle interruzioni di gravidanza (<text:span text:style-name="T1">IVG</text:span>) e terapeutiche di gravidanza (<text:span text:style-name="T1">ITG</text:span>), con particolare riferimento al numero di personale obiettore e non, al numero e alla tipologia di interventi effettuati nel 2025, alla cittadinanza e alle fasce d'età delle pazienti, agli eventuali precedenti <text:span text:style-name="T1">IVG</text:span> e alle modalità di certificazione e contraccezione post <text:span text:style-name="T1">IVG</text:span> presso in presidi della <text:span text:style-name="T1">ASST</text:span>.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6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15301</text:p>
          </table:table-cell>
          <table:table-cell table:style-name="RegistroAccessi.A2" office:value-type="string">
            <text:p text:style-name="P34">03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22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03/03/2026</text:p>
          </table:table-cell>
          <table:table-cell table:style-name="RegistroAccessi.A2" office:value-type="string">
            <text:p text:style-name="P12">E 9127</text:p>
          </table:table-cell>
          <table:table-cell table:style-name="RegistroAccessi.A2" office:value-type="string">
            <text:p text:style-name="P3"><text:span text:style-name="T1">R</text:span>ichiesta accesso agli atti relativa alla diffida ed ultimo sollecito per la consegna della cartella clinica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6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9127</text:p>
          </table:table-cell>
          <table:table-cell table:style-name="RegistroAccessi.A2" office:value-type="string">
            <text:p text:style-name="P34">06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23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6/03/2026</text:p>
          </table:table-cell>
          <table:table-cell table:style-name="RegistroAccessi.A2" office:value-type="string">
            <text:p text:style-name="BodyCenter">E 9623/26</text:p>
          </table:table-cell>
          <table:table-cell table:style-name="RegistroAccessi.A2" office:value-type="string">
            <text:p text:style-name="BodyLeft"><text:span text:style-name="T1">R</text:span>ichiesta di accesso agli atti per il percorso di cura svolto presso l'<text:span text:style-name="T1">ASST</text:span> <text:span text:style-name="T1">F</text:span>atebenefratelli e sacco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28">Rifiuto Totale</text:p>
          </table:table-cell>
          <table:table-cell table:style-name="RegistroAccessi.A2" office:value-type="string">
            <text:p text:style-name="P7">La documentazione richiesta è detenuta <text:s/>da altra P.A., pertanto la scrivente ASST non è competente ad evadere la richiest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3014/26</text:p>
          </table:table-cell>
          <table:table-cell table:style-name="RegistroAccessi.A2" office:value-type="string">
            <text:p text:style-name="P34">24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24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09/03/2026</text:p>
          </table:table-cell>
          <table:table-cell table:style-name="RegistroAccessi.A2" office:value-type="string">
            <text:p text:style-name="P12">E 9922</text:p>
          </table:table-cell>
          <table:table-cell table:style-name="RegistroAccessi.A2" office:value-type="string">
            <text:p text:style-name="P3">richiesta di accesso agli atti per documentazione amministrativa e sanitaria relativa ad un episodio avvenuto in <text:span text:style-name="T1">PS</text:span>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6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16047</text:p>
          </table:table-cell>
          <table:table-cell table:style-name="RegistroAccessi.A2" office:value-type="string">
            <text:p text:style-name="P34">09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25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9/03/2026</text:p>
          </table:table-cell>
          <table:table-cell table:style-name="RegistroAccessi.A2" office:value-type="string">
            <text:p text:style-name="BodyCenter">E 10073</text:p>
          </table:table-cell>
          <table:table-cell table:style-name="RegistroAccessi.A2" office:value-type="string">
            <text:p text:style-name="BodyLeft">richiesta di accesso agli per ottenere la copia del referto del 08.10.2020 effettuato presso la commissione medica locale con sede bande nere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Effettuata Per Finalità Legali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18/03/2026 MAIL RISPOSTA PEC CML</text:p>
          </table:table-cell>
          <table:table-cell table:style-name="RegistroAccessi.A2" office:value-type="string">
            <text:p text:style-name="P34">18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26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0/03/2026</text:p>
          </table:table-cell>
          <table:table-cell table:style-name="RegistroAccessi.A2" office:value-type="string">
            <text:p text:style-name="BodyCenter">E 10482</text:p>
          </table:table-cell>
          <table:table-cell table:style-name="RegistroAccessi.A2" office:value-type="string">
            <text:p text:style-name="BodyLeft">diffida e richiesta di accesso agli atti per ottenere copia della cartella clinica e del consenso informato relativi ai trattamenti farmacologici antipsicotici eseguiti negli anni 2016-2017 presso il <text:span text:style-name="T1">CPS</text:span> di via <text:span text:style-name="T1">S</text:span>oderini, con contestuale contestazione di responsabilità professionale e riserva risarcimento danni</text:p>
          </table:table-cell>
          <table:table-cell table:style-name="RegistroAccessi.A2" office:value-type="string">
            <text:p text:style-name="P34">Direzione Medica Di Presidio Ospedaliero San Carlo</text:p>
          </table:table-cell>
          <table:table-cell table:style-name="RegistroAccessi.A2" office:value-type="string">
            <text:p text:style-name="P34">Si</text:p>
          </table:table-cell>
          <table:table-cell table:style-name="RegistroAccessi.A2" office:value-type="string">
            <text:p text:style-name="P35">Accoglimento</text:p>
          </table:table-cell>
          <table:table-cell table:style-name="RegistroAccessi.A2" office:value-type="string">
            <text:p text:style-name="BodyLeft">Atto Interrutivo Della Richiesta Da Parte Del Richiedente PEC 16/03/2026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42">U 10741</text:p>
          </table:table-cell>
          <table:table-cell table:style-name="RegistroAccessi.A2" office:value-type="string">
            <text:p text:style-name="P34">16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27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11/03/2026</text:p>
          </table:table-cell>
          <table:table-cell table:style-name="RegistroAccessi.A2" office:value-type="string">
            <text:p text:style-name="P12">E 10699</text:p>
          </table:table-cell>
          <table:table-cell table:style-name="RegistroAccessi.A2" office:value-type="string">
            <text:p text:style-name="P3"><text:span text:style-name="T1">R</text:span>ichiesta di accesso agli atti per ottenere copia della cartella clinica relativa a minore deceduto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0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10699</text:p>
          </table:table-cell>
          <table:table-cell table:style-name="RegistroAccessi.A2" office:value-type="string">
            <text:p text:style-name="P34">16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28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2/03/2026</text:p>
          </table:table-cell>
          <table:table-cell table:style-name="RegistroAccessi.A2" office:value-type="string">
            <text:p text:style-name="BodyCenter">10829/2026</text:p>
          </table:table-cell>
          <table:table-cell table:style-name="RegistroAccessi.A2" office:value-type="string">
            <text:p text:style-name="BodyLeft"><text:span text:style-name="T1">R</text:span>ichiesta di accesso agli per ottenere l'elenco delle dimissioni ed assunzioni del personale per il 2025/2026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15394/26</text:p>
          </table:table-cell>
          <table:table-cell table:style-name="RegistroAccessi.A2" office:value-type="string">
            <text:p text:style-name="P34">03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29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6/03/2026</text:p>
          </table:table-cell>
          <table:table-cell table:style-name="RegistroAccessi.A2" office:value-type="string">
            <text:p text:style-name="BodyCenter">E 11504/26; E 26972/26</text:p>
          </table:table-cell>
          <table:table-cell table:style-name="RegistroAccessi.A2" office:value-type="string">
            <text:p text:style-name="BodyLeft"><text:span text:style-name="T1">R</text:span>ichiesta di accesso agli atti per ottenere copia dello storico delle autocertificazioni relative all'esenzione dei ticket, dall'anno 2015, a seguito della diffida pervenuta da parte di <text:span text:style-name="T1">ATS</text:span> <text:span text:style-name="T1">M</text:span>ilano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Come Da Confronto Con ATS, Contenuto Esaustivo In Relazione Agli Aspetti Oggetto Dell’Istanza Nonostante Osservazioni Dell'Utente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6605/26; U 21679/26; U 27939/26</text:p>
          </table:table-cell>
          <table:table-cell table:style-name="RegistroAccessi.A2" office:value-type="string">
            <text:p text:style-name="P34">01/07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30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17/03/2026</text:p>
          </table:table-cell>
          <table:table-cell table:style-name="RegistroAccessi.A2" office:value-type="string">
            <text:p text:style-name="P12">E 11822</text:p>
          </table:table-cell>
          <table:table-cell table:style-name="RegistroAccessi.A2" office:value-type="string">
            <text:p text:style-name="P3"><text:span text:style-name="T1">R</text:span>ichiesta di accesso agli atti per ricevere la relazione da parte della commissione medica per procedere poi alla sua condivisione con un'associazione</text:p>
          </table:table-cell>
          <table:table-cell table:style-name="RegistroAccessi.A2" office:value-type="string">
            <text:p text:style-name="P15">Medicina Legale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1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U 14907</text:p>
          </table:table-cell>
          <table:table-cell table:style-name="RegistroAccessi.A2" office:value-type="string">
            <text:p text:style-name="P34">02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1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7/03/2026</text:p>
          </table:table-cell>
          <table:table-cell table:style-name="RegistroAccessi.A2" office:value-type="string">
            <text:p text:style-name="BodyCenter">E 11777/26</text:p>
          </table:table-cell>
          <table:table-cell table:style-name="RegistroAccessi.A2" office:value-type="string">
            <text:p text:style-name="BodyLeft"><text:span text:style-name="T1">R</text:span>ichiesta accesso agli atti per ricevere lo storico delle esenzioni dal 01.01.2026 al 01.12.2026 a seguito della richiesta di pagamento di alcuni ticket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6595/26</text:p>
          </table:table-cell>
          <table:table-cell table:style-name="RegistroAccessi.A2" office:value-type="string">
            <text:p text:style-name="P34">14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2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8/03/2026</text:p>
          </table:table-cell>
          <table:table-cell table:style-name="RegistroAccessi.A2" office:value-type="string">
            <text:p text:style-name="BodyCenter">E 12048/26</text:p>
          </table:table-cell>
          <table:table-cell table:style-name="RegistroAccessi.A2" office:value-type="string">
            <text:p text:style-name="BodyLeft"><text:span text:style-name="T1">R</text:span>ichiesta di accesso agli atti per dimostrare l'inesistenza dell'esenzione codice e04 a seguito di diffida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Autocertificazione Per L'Anno 2016 Non Presente In Archivio Perché Non Dovuta (Rinnovo Automatico)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6562/26</text:p>
          </table:table-cell>
          <table:table-cell table:style-name="RegistroAccessi.A2" office:value-type="string">
            <text:p text:style-name="P34">14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3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9/03/2026</text:p>
          </table:table-cell>
          <table:table-cell table:style-name="RegistroAccessi.A2" office:value-type="string">
            <text:p text:style-name="BodyCenter">E 12230/26</text:p>
          </table:table-cell>
          <table:table-cell table:style-name="RegistroAccessi.A2" office:value-type="string">
            <text:p text:style-name="BodyLeft"><text:span text:style-name="T1">R</text:span>ichiesta di accesso agli atti per verificare la corretta registrazione della variazione anagrafica (cambio residenza)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7">Rifiuto Totale</text:p>
          </table:table-cell>
          <table:table-cell table:style-name="RegistroAccessi.A2" office:value-type="string">
            <text:p text:style-name="P7">La documentazione richiesta è detenuta <text:s/>da altra P.A., pertanto la scrivente ASST non è competente ad evadere la richiest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6582/26</text:p>
          </table:table-cell>
          <table:table-cell table:style-name="RegistroAccessi.A2" office:value-type="string">
            <text:p text:style-name="P34">14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4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0/03/2026</text:p>
          </table:table-cell>
          <table:table-cell table:style-name="RegistroAccessi.A2" office:value-type="string">
            <text:p text:style-name="BodyCenter">E 12490</text:p>
          </table:table-cell>
          <table:table-cell table:style-name="RegistroAccessi.A2" office:value-type="string">
            <text:p text:style-name="BodyLeft"><text:span text:style-name="T1">R</text:span>ichiesta di accesso agli atti per conoscere eventuali convenzioni attive, e scadute nel 2025/2026, con la <text:span text:style-name="T1">LILT</text:span>, indicando la data di scadenza e l'oggetto, facendo particolare attenzione ad eventuali criticità emerse.</text:p>
          </table:table-cell>
          <table:table-cell table:style-name="RegistroAccessi.A2" office:value-type="string">
            <text:p text:style-name="P34">Affari Generali E Leg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8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4382</text:p>
          </table:table-cell>
          <table:table-cell table:style-name="RegistroAccessi.A2" office:value-type="string">
            <text:p text:style-name="P34">31/03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5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0/03/2026</text:p>
          </table:table-cell>
          <table:table-cell table:style-name="RegistroAccessi.A2" office:value-type="string">
            <text:p text:style-name="BodyCenter">E 12456/26</text:p>
          </table:table-cell>
          <table:table-cell table:style-name="RegistroAccessi.A2" office:value-type="string">
            <text:p text:style-name="BodyLeft"><text:span text:style-name="T1">R</text:span>ichiesta di accesso agli atti per ottenere lo storico delle esenzioni mediche a causa di un'esenzione non dovuta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6588/26</text:p>
          </table:table-cell>
          <table:table-cell table:style-name="RegistroAccessi.A2" office:value-type="string">
            <text:p text:style-name="P34">14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6/26</text:p>
          </table:table-cell>
          <table:table-cell table:style-name="RegistroAccessi.A2" office:value-type="string">
            <text:p text:style-name="BodyCenter">Accesso Civico Generalizzato</text:p>
          </table:table-cell>
          <table:table-cell table:style-name="RegistroAccessi.A2" office:value-type="string">
            <text:p text:style-name="BodyCenter">21/03/2026</text:p>
          </table:table-cell>
          <table:table-cell table:style-name="RegistroAccessi.A2" office:value-type="string">
            <text:p text:style-name="BodyCenter">E 12660</text:p>
          </table:table-cell>
          <table:table-cell table:style-name="RegistroAccessi.A2" office:value-type="string">
            <text:p text:style-name="BodyLeft"><text:span text:style-name="T1">R</text:span>ichiesta di accesso agli atti per conoscere la procedura di affidamento del "progetto intelligenza artificiale"</text:p>
          </table:table-cell>
          <table:table-cell table:style-name="RegistroAccessi.A2" office:value-type="string">
            <text:p text:style-name="P34">Gestione Acquist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Rifiuto Parziale</text:p>
          </table:table-cell>
          <table:table-cell table:style-name="RegistroAccessi.A2" office:value-type="string">
            <text:p text:style-name="BodyLeft">Forniti Delibera E Contratto; Per Il Restanti Doc Trasmesso Informazione Relativa Ai Siti Su Cui Reperirli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19998-26</text:p>
          </table:table-cell>
          <table:table-cell table:style-name="RegistroAccessi.A2" office:value-type="string">
            <text:p text:style-name="P34">02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7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5/03/2026</text:p>
          </table:table-cell>
          <table:table-cell table:style-name="RegistroAccessi.A2" office:value-type="string">
            <text:p text:style-name="BodyCenter">13252/26</text:p>
          </table:table-cell>
          <table:table-cell table:style-name="RegistroAccessi.A2" office:value-type="string">
            <text:p text:style-name="BodyLeft"><text:span text:style-name="T1">R</text:span>ichiesta di accesso agli atti, a seguito della segnalazione disciplinare presentata in data 25.11.2025, per conoscere gli atti istruttori, difensivi e conclusivi collegati al procedimento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Rifiuto Totale</text:p>
          </table:table-cell>
          <table:table-cell table:style-name="RegistroAccessi.A2" office:value-type="string">
            <text:p text:style-name="BodyLeft">Diniego Del Controinteressat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18596/26</text:p>
          </table:table-cell>
          <table:table-cell table:style-name="RegistroAccessi.A2" office:value-type="string">
            <text:p text:style-name="P34">28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38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7/04/2026</text:p>
          </table:table-cell>
          <table:table-cell table:style-name="RegistroAccessi.A2" office:value-type="string">
            <text:p text:style-name="BodyCenter">E 15560</text:p>
          </table:table-cell>
          <table:table-cell table:style-name="RegistroAccessi.A2" office:value-type="string">
            <text:p text:style-name="BodyLeft"><text:span text:style-name="T1">R</text:span>ichiesta di accesso agli atti per il rilascio della copia della deliberazione emessa dal direttore generale, relativa all'adeguamento delle tariffe per prestazioni richieste da terzi nel proprio interesse, presso l'<text:span text:style-name="T1">UOC</text:span> di medicina legale.</text:p>
          </table:table-cell>
          <table:table-cell table:style-name="RegistroAccessi.A2" office:value-type="string">
            <text:p text:style-name="P34">Affari Generali E Legali</text:p>
          </table:table-cell>
          <table:table-cell table:style-name="RegistroAccessi.A2" office:value-type="string">
            <text:p text:style-name="P34">No</text:p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8669</text:p>
          </table:table-cell>
          <table:table-cell table:style-name="RegistroAccessi.A2" office:value-type="string">
            <text:p text:style-name="P34">28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ext:soft-page-break/>
        <table:table-row table:style-name="RegistroAccessi.1">
          <table:table-cell table:style-name="RegistroAccessi.A2" office:value-type="string">
            <text:p text:style-name="P12">0000039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08/04/2026</text:p>
          </table:table-cell>
          <table:table-cell table:style-name="RegistroAccessi.A2" office:value-type="string">
            <text:p text:style-name="P12">E 15855</text:p>
          </table:table-cell>
          <table:table-cell table:style-name="RegistroAccessi.A2" office:value-type="string">
            <text:p text:style-name="P3"><text:span text:style-name="T1">R</text:span>ichiesta accesso atti per ottenere copia della documentazione e della cartella clinica.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>Si</text:p>
          </table:table-cell>
          <table:table-cell table:style-name="RegistroAccessi.A2" office:value-type="string">
            <text:p text:style-name="P16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34">17161</text:p>
          </table:table-cell>
          <table:table-cell table:style-name="RegistroAccessi.A2" office:value-type="string">
            <text:p text:style-name="P34">24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0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0/04/2026</text:p>
          </table:table-cell>
          <table:table-cell table:style-name="RegistroAccessi.A2" office:value-type="string">
            <text:p text:style-name="BodyCenter">E 16340</text:p>
          </table:table-cell>
          <table:table-cell table:style-name="RegistroAccessi.A2" office:value-type="string">
            <text:p text:style-name="BodyLeft"><text:span text:style-name="T1">R</text:span>ichiesta accesso ai verbali, alle relazioni, alle valutazioni interne da parte della commissione patenti per conoscere le motivazioni che hanno portato alla prescrizioni di ulteriori accertamenti nonch<text:span text:style-name="T1">é</text:span> il mancato rinnovo della patente di guida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Rifiuto Totale</text:p>
          </table:table-cell>
          <table:table-cell table:style-name="RegistroAccessi.A2" office:value-type="string">
            <text:p text:style-name="BodyLeft">Il Soggetto Non È Titolato A Presentare Istanza. Trasmesso Modulo Di Richiesta Da Compilare A Cura Del Titolare Del Diritto Di Accesso Agli Atti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6.5.2026 MAIL PEC MEDICINA LEGALE</text:p>
          </table:table-cell>
          <table:table-cell table:style-name="RegistroAccessi.A2" office:value-type="string">
            <text:p text:style-name="P34">06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1/26</text:p>
          </table:table-cell>
          <table:table-cell table:style-name="RegistroAccessi.A2" office:value-type="string">
            <text:p text:style-name="BodyCenter">Accesso Civico Generalizzato</text:p>
          </table:table-cell>
          <table:table-cell table:style-name="RegistroAccessi.A2" office:value-type="string">
            <text:p text:style-name="BodyCenter">16/04/2026</text:p>
          </table:table-cell>
          <table:table-cell table:style-name="RegistroAccessi.A2" office:value-type="string">
            <text:p text:style-name="BodyCenter">E 16997</text:p>
          </table:table-cell>
          <table:table-cell table:style-name="RegistroAccessi.A2" office:value-type="string">
            <text:p text:style-name="BodyLeft"><text:span text:style-name="T1">R</text:span>ichiesta accesso civico generalizzato su eventi avversi, malpractice, risarcimenti e spese processuali anni 2024-2025</text:p>
          </table:table-cell>
          <table:table-cell table:style-name="RegistroAccessi.A2" office:value-type="string">
            <text:p text:style-name="P34">Affari <text:span text:style-name="T3">Generali e </text:span>Legali</text:p>
          </table:table-cell>
          <table:table-cell table:style-name="RegistroAccessi.A2" office:value-type="string">
            <text:p text:style-name="P34">No</text:p>
          </table:table-cell>
          <table:table-cell table:style-name="RegistroAccessi.A2" office:value-type="string">
            <text:p text:style-name="P34">Rifiuto Totale</text:p>
          </table:table-cell>
          <table:table-cell table:style-name="RegistroAccessi.A2" office:value-type="string">
            <text:p text:style-name="BodyLeft">L'Istante Ha Scritto Alla Scrivente ASST Chiedendo Documentazione Facente Parte Di Altra ASST Di Altra Regione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18661</text:p>
          </table:table-cell>
          <table:table-cell table:style-name="RegistroAccessi.A2" office:value-type="string">
            <text:p text:style-name="P34">28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2/26</text:p>
          </table:table-cell>
          <table:table-cell table:style-name="RegistroAccessi.A2" office:value-type="string">
            <text:p text:style-name="BodyCenter">Accesso Civico Generalizzato</text:p>
          </table:table-cell>
          <table:table-cell table:style-name="RegistroAccessi.A2" office:value-type="string">
            <text:p text:style-name="BodyCenter">17/04/2026</text:p>
          </table:table-cell>
          <table:table-cell table:style-name="RegistroAccessi.A2" office:value-type="string">
            <text:p text:style-name="BodyCenter">17313/26</text:p>
          </table:table-cell>
          <table:table-cell table:style-name="RegistroAccessi.A2" office:value-type="string">
            <text:p text:style-name="BodyLeft"><text:span text:style-name="T1">R</text:span>ichiesta accesso civico generalizzato alla documentazione amministrativa, contabile ed economica relativa al verbale di conciliazione del 29.01.2026 ed ai relativi provvedimenti per l'azienda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Evasa Oltre Il Termine Perche' In Attesa Di Risposta Dal DPO Aziendale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4791/26</text:p>
          </table:table-cell>
          <table:table-cell table:style-name="RegistroAccessi.A2" office:value-type="string">
            <text:p text:style-name="P34">08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3/26</text:p>
          </table:table-cell>
          <table:table-cell table:style-name="RegistroAccessi.A2" office:value-type="string">
            <text:p text:style-name="BodyCenter">Accesso Civico Generalizzato</text:p>
          </table:table-cell>
          <table:table-cell table:style-name="RegistroAccessi.A2" office:value-type="string">
            <text:p text:style-name="BodyCenter">21/04/2026</text:p>
          </table:table-cell>
          <table:table-cell table:style-name="RegistroAccessi.A2" office:value-type="string">
            <text:p text:style-name="BodyCenter">17810/26</text:p>
          </table:table-cell>
          <table:table-cell table:style-name="RegistroAccessi.A2" office:value-type="string">
            <text:p text:style-name="BodyLeft"><text:span text:style-name="T1">R</text:span>ichiesta accesso civico generalizzato (foia) alla documentazione amministrativa, contabile, ed economica relativa ai verbali di conciliazione adottati dall'azienda negli ultimi 6 mesi, comprese delibere, verbali, atti di spesa, pagamenti, imputazioni contabili ed importi erogati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>Si</text:p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Evasa Oltre Il Termine, In Attesa Di Risposta Da DPO Aziendale.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4780/26</text:p>
          </table:table-cell>
          <table:table-cell table:style-name="RegistroAccessi.A2" office:value-type="string">
            <text:p text:style-name="P34">08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4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4/04/2026</text:p>
          </table:table-cell>
          <table:table-cell table:style-name="RegistroAccessi.A2" office:value-type="string">
            <text:p text:style-name="BodyCenter">18284/26</text:p>
          </table:table-cell>
          <table:table-cell table:style-name="RegistroAccessi.A2" office:value-type="string">
            <text:p text:style-name="BodyLeft"><text:span text:style-name="T1">R</text:span>ichiesta accesso atti per ottenere copia della delibera n. 1446 del 11.09.2025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Documento Gia' Pubblic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14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45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7/04/2026</text:p>
          </table:table-cell>
          <table:table-cell table:style-name="RegistroAccessi.A2" office:value-type="string">
            <text:p text:style-name="P12">E 18894</text:p>
          </table:table-cell>
          <table:table-cell table:style-name="RegistroAccessi.A2" office:value-type="string">
            <text:p text:style-name="P3"><text:span text:style-name="T1">R</text:span>ichiesta accesso atti a seguito di omissione di soccorso diagnostico e distruzione prove.</text:p>
          </table:table-cell>
          <table:table-cell table:style-name="RegistroAccessi.A2" office:value-type="string">
            <text:p text:style-name="P15">Direzione Coordinamento Carceri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7">In corso</text:p>
          </table:table-cell>
          <table:table-cell table:style-name="RegistroAccessi.A2" office:value-type="string">
            <text:p text:style-name="P6">Istanza di accesso agli <text:span text:style-name="T8">atti</text:span> che <text:span text:style-name="T9">fa riferimento a quanto</text:span> già <text:span text:style-name="T9">trasmesso all’istante con </text:span>l’istanza n. 10, <text:span text:style-name="T9">nello specifico</text:span> E Prot. 3209, trasmessa il 04/02/2026 con U Prot. U 4731</text:p>
          </table:table-cell>
          <table:table-cell table:style-name="RegistroAccessi.A2" office:value-type="string">
            <text:p text:style-name="P33"/>
          </table:table-cell>
          <table:table-cell table:style-name="RegistroAccessi.A2" office:value-type="string">
            <text:p text:style-name="P32"/>
          </table:table-cell>
          <table:table-cell table:style-name="RegistroAccessi.A2" office:value-type="string">
            <text:p text:style-name="P31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46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8/04/2026</text:p>
          </table:table-cell>
          <table:table-cell table:style-name="RegistroAccessi.A2" office:value-type="string">
            <text:p text:style-name="P12">E 19100</text:p>
          </table:table-cell>
          <table:table-cell table:style-name="RegistroAccessi.A2" office:value-type="string">
            <text:p text:style-name="P3"><text:span text:style-name="T1">R</text:span>ichiesta accesso atti per ottenere copia dell'ultima delibera, ed eventuali successive modifiche o integrazioni, contenente la nomina della commissione che si occupa del prontuario terapeutico</text:p>
          </table:table-cell>
          <table:table-cell table:style-name="RegistroAccessi.A2" office:value-type="string">
            <text:p text:style-name="P15">Farmacia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2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23027</text:p>
          </table:table-cell>
          <table:table-cell table:style-name="RegistroAccessi.A2" office:value-type="string">
            <text:p text:style-name="P34">25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7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9/04/2026</text:p>
          </table:table-cell>
          <table:table-cell table:style-name="RegistroAccessi.A2" office:value-type="string">
            <text:p text:style-name="BodyCenter">19198/26</text:p>
          </table:table-cell>
          <table:table-cell table:style-name="RegistroAccessi.A2" office:value-type="string">
            <text:p text:style-name="BodyLeft"><text:span text:style-name="T1">R</text:span>ichiesta accesso atti in merito alla documentazione su un procedimento disciplinare avviato nel 2024, a seguito di omesse timbrature riferite all'anno 2023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Si Accoglie Per Garantire Diritto Di Difesa Nel Giudizio Penale Indicato.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1544/26</text:p>
          </table:table-cell>
          <table:table-cell table:style-name="RegistroAccessi.A2" office:value-type="string">
            <text:p text:style-name="P34">15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48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9/04/2026</text:p>
          </table:table-cell>
          <table:table-cell table:style-name="RegistroAccessi.A2" office:value-type="string">
            <text:p text:style-name="BodyCenter">19183/26</text:p>
          </table:table-cell>
          <table:table-cell table:style-name="RegistroAccessi.A2" office:value-type="string">
            <text:p text:style-name="BodyLeft"><text:span text:style-name="T1">R</text:span>ichiesta accesso atti finalizzata ad ottenere copia della documentazione su un procedimento disciplinare conclusosi nel 2024, prodotto nell'ambito di un procedimento penale in corso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Si Accoglie Per Garantire Il Diritto Di Difesa Nel Giudizio Penale Indicato.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1606/26</text:p>
          </table:table-cell>
          <table:table-cell table:style-name="RegistroAccessi.A2" office:value-type="string">
            <text:p text:style-name="P34">15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49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30/04/2026</text:p>
          </table:table-cell>
          <table:table-cell table:style-name="RegistroAccessi.A2" office:value-type="string">
            <text:p text:style-name="P12">E 19414</text:p>
          </table:table-cell>
          <table:table-cell table:style-name="RegistroAccessi.A2" office:value-type="string">
            <text:p text:style-name="P3"><text:span text:style-name="T1">R</text:span>ichiesta accesso atti per ottenere copia della documentazione che attesti l'effettivo svolgimento della prestazione</text:p>
          </table:table-cell>
          <table:table-cell table:style-name="RegistroAccessi.A2" office:value-type="string">
            <text:p text:style-name="P14">Servizi per l’accesso e Relazioni <text:s/>con l’Utenza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3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23">Evasa</text:p>
          </table:table-cell>
          <table:table-cell table:style-name="RegistroAccessi.A2" office:value-type="string">
            <text:p text:style-name="P23">Inviata mail del 30/04/2026</text:p>
          </table:table-cell>
          <table:table-cell table:style-name="RegistroAccessi.A2" office:value-type="string">
            <text:p text:style-name="P43">30/04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0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30/04/2026</text:p>
          </table:table-cell>
          <table:table-cell table:style-name="RegistroAccessi.A2" office:value-type="string">
            <text:p text:style-name="BodyCenter">E 19547</text:p>
          </table:table-cell>
          <table:table-cell table:style-name="RegistroAccessi.A2" office:value-type="string">
            <text:p text:style-name="BodyLeft"><text:span text:style-name="T1">R</text:span>ichiesta accesso atti per l'invio del fascicolo medico sanitario relativo alla documentazione per la patente di guida.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Accesso Formalizzato Dal Titolare Del Diritto Di Accesso Alla Documentazione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6.5.2026 MAIL DA PEC MEDICINA LEGALE</text:p>
          </table:table-cell>
          <table:table-cell table:style-name="RegistroAccessi.A2" office:value-type="string">
            <text:p text:style-name="P34">06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1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3/05/2026</text:p>
          </table:table-cell>
          <table:table-cell table:style-name="RegistroAccessi.A2" office:value-type="string">
            <text:p text:style-name="BodyCenter">19398/26</text:p>
          </table:table-cell>
          <table:table-cell table:style-name="RegistroAccessi.A2" office:value-type="string">
            <text:p text:style-name="BodyLeft"><text:span text:style-name="T1">R</text:span>ichiesta accesso atti per ottenere copia dei documenti amministrativi relativi al procedimento disciplinare avviato a carico del personale <text:span text:style-name="T1">OSS</text:span> coinvolto nell'episodio del 09.02.2026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Rifiuto Totale</text:p>
          </table:table-cell>
          <table:table-cell table:style-name="RegistroAccessi.A2" office:value-type="string">
            <text:p text:style-name="BodyLeft">Richiesta Riferita A Un Procedimento Disciplinare Ancora In Corso.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1753/26</text:p>
          </table:table-cell>
          <table:table-cell table:style-name="RegistroAccessi.A2" office:value-type="string">
            <text:p text:style-name="P34">18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2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4/05/2026</text:p>
          </table:table-cell>
          <table:table-cell table:style-name="RegistroAccessi.A2" office:value-type="string">
            <text:p text:style-name="BodyCenter">E 19941/26 </text:p>
          </table:table-cell>
          <table:table-cell table:style-name="RegistroAccessi.A2" office:value-type="string">
            <text:p text:style-name="BodyLeft"><text:span text:style-name="T1">R</text:span>ichiesta accesso documenti amministrativi, anagrafici e sanitari a seguito della registrazione non autorizzata di un minore nel sistema amministrativo e sanitario italiano.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8">Evasa</text:p>
          </table:table-cell>
          <table:table-cell table:style-name="RegistroAccessi.A2" office:value-type="string">
            <text:p text:style-name="P34">U 26038/26</text:p>
          </table:table-cell>
          <table:table-cell table:style-name="RegistroAccessi.A2" office:value-type="string">
            <text:p text:style-name="P34">25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53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13/05/2026</text:p>
          </table:table-cell>
          <table:table-cell table:style-name="RegistroAccessi.A2" office:value-type="string">
            <text:p text:style-name="P12">E 21365</text:p>
          </table:table-cell>
          <table:table-cell table:style-name="RegistroAccessi.A2" office:value-type="string">
            <text:p text:style-name="P3"><text:span text:style-name="T1">R</text:span>ichiesta accesso agli atti presentata da legali muniti di procura, nell'interesse dell'istante, volta ad ottenere copia della relazione medica e di ogni altra documentazione connessa alla visita medica svolta presso la commissione medica locale, ai fini della revisione/rilascio della patente di guida, nonch<text:span text:style-name="T1">é</text:span> per la valutazione di eventuali impug<text:span text:style-name="T1">nazioni </text:span>avverso i provvedimenti prefettizzi richiamati dall'istanza.</text:p>
          </table:table-cell>
          <table:table-cell table:style-name="RegistroAccessi.A2" office:value-type="string">
            <text:p text:style-name="P15">Medicina Legale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5">Differimento Risposta</text:p>
          </table:table-cell>
          <table:table-cell table:style-name="RegistroAccessi.A2" office:value-type="string">
            <text:p text:style-name="P3">Richiesta Documentazione Integrativa Compilazione Modulo Accesso Agli Atti Come Da Procedura Aziendale</text:p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34">INV. 19/05/2026 VIA MAIL MEDICINA LEGALE</text:p>
          </table:table-cell>
          <table:table-cell table:style-name="RegistroAccessi.A2" office:value-type="string">
            <text:p text:style-name="P34">19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4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8/05/2026</text:p>
          </table:table-cell>
          <table:table-cell table:style-name="RegistroAccessi.A2" office:value-type="string">
            <text:p text:style-name="BodyCenter">E 22198/26</text:p>
          </table:table-cell>
          <table:table-cell table:style-name="RegistroAccessi.A2" office:value-type="string">
            <text:p text:style-name="BodyLeft"><text:span text:style-name="T1">R</text:span>ichiesta accesso atti per conoscere chi ha fatto richiesta di ricevere l'esenzione <text:span text:style-name="T1">E</text:span>12 negli anni 2017,2018,2019 a seguito della diffida pervenuta da parte di <text:span text:style-name="T1">ATS</text:span>.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25406/26</text:p>
          </table:table-cell>
          <table:table-cell table:style-name="RegistroAccessi.A2" office:value-type="string">
            <text:p text:style-name="P34">11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5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9/05/2026</text:p>
          </table:table-cell>
          <table:table-cell table:style-name="RegistroAccessi.A2" office:value-type="string">
            <text:p text:style-name="BodyCenter">E 22330</text:p>
          </table:table-cell>
          <table:table-cell table:style-name="RegistroAccessi.A2" office:value-type="string">
            <text:p text:style-name="BodyLeft"><text:span text:style-name="T1">R</text:span>ichiesta accesso atti per ottenere copia del verbale di visita medica e relativi atti ad essa connessa, emessi in data 10/07/2023.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Inviata Documentazione Richiesta A Soggetto Titolare Del Diritt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INV 27/5/2026 MAIL MEDICINA LEGALE</text:p>
          </table:table-cell>
          <table:table-cell table:style-name="RegistroAccessi.A2" office:value-type="string">
            <text:p text:style-name="P34">27/05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56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0/05/2026</text:p>
          </table:table-cell>
          <table:table-cell table:style-name="RegistroAccessi.A2" office:value-type="string">
            <text:p text:style-name="P12">E 22556</text:p>
          </table:table-cell>
          <table:table-cell table:style-name="RegistroAccessi.A2" office:value-type="string">
            <text:p text:style-name="P3"><text:span text:style-name="T1">R</text:span>ichiesta accesso atti relativa a documentazione sanitaria inerente ad un intervento chirurgico di liberazione del tunnel carpale della mano destra, con richiesta di copia della documentazione clinica completa.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2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22556</text:p>
          </table:table-cell>
          <table:table-cell table:style-name="RegistroAccessi.A2" office:value-type="string">
            <text:p text:style-name="P34">12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7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2/05/2026</text:p>
          </table:table-cell>
          <table:table-cell table:style-name="RegistroAccessi.A2" office:value-type="string">
            <text:p text:style-name="BodyCenter">22834/26</text:p>
          </table:table-cell>
          <table:table-cell table:style-name="RegistroAccessi.A2" office:value-type="string">
            <text:p text:style-name="BodyLeft"><text:span text:style-name="T1">R</text:span>ichiesta accesso atti a seguito di selezione interna per il conferimento di incarico di funzione organizzativa, finalizzata all'acquisizione della documentazione amministrativa relativa alla procedura selettiva e alla graduatoria finale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Legittim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5794/26</text:p>
          </table:table-cell>
          <table:table-cell table:style-name="RegistroAccessi.A2" office:value-type="string">
            <text:p text:style-name="P34">15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8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3/05/2026</text:p>
          </table:table-cell>
          <table:table-cell table:style-name="RegistroAccessi.A2" office:value-type="string">
            <text:p text:style-name="BodyCenter">E 22952</text:p>
          </table:table-cell>
          <table:table-cell table:style-name="RegistroAccessi.A2" office:value-type="string">
            <text:p text:style-name="BodyLeft"><text:span text:style-name="T1">R</text:span>ichiesta accesso agli atti a seguito di decesso, formulata da erede al fine di ottenere la documentazione amministrativa e sanitaria relativa alla pratica di invalidità civile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5825</text:p>
          </table:table-cell>
          <table:table-cell table:style-name="RegistroAccessi.A2" office:value-type="string">
            <text:p text:style-name="P34">15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59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5/05/2026</text:p>
          </table:table-cell>
          <table:table-cell table:style-name="RegistroAccessi.A2" office:value-type="string">
            <text:p text:style-name="BodyCenter">E 23210/26</text:p>
          </table:table-cell>
          <table:table-cell table:style-name="RegistroAccessi.A2" office:value-type="string">
            <text:p text:style-name="BodyLeft"><text:span text:style-name="T1">R</text:span>ichiesta accesso atti da parte di erede per conoscere, per motivi assicurativi, il nominativo del medico di base del de cuius.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25412/26</text:p>
          </table:table-cell>
          <table:table-cell table:style-name="RegistroAccessi.A2" office:value-type="string">
            <text:p text:style-name="P34">11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60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6/05/2026</text:p>
          </table:table-cell>
          <table:table-cell table:style-name="RegistroAccessi.A2" office:value-type="string">
            <text:p text:style-name="BodyCenter">23291/26</text:p>
          </table:table-cell>
          <table:table-cell table:style-name="RegistroAccessi.A2" office:value-type="string">
            <text:p text:style-name="BodyLeft"><text:span text:style-name="T1">R</text:span>ichiesta accesso atti in merito al procedimento amministrativo n. 15081/2024 <text:span text:style-name="T1">R</text:span>gnr - 21905 <text:span text:style-name="T1">R</text:span>ggip ex art. 612 bis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Si Accoglie Per Garantire Diritto Di Difesa Nel Giudizio Penale Indicato.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5094/26</text:p>
          </table:table-cell>
          <table:table-cell table:style-name="RegistroAccessi.A2" office:value-type="string">
            <text:p text:style-name="P34">10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61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7/05/2026</text:p>
          </table:table-cell>
          <table:table-cell table:style-name="RegistroAccessi.A2" office:value-type="string">
            <text:p text:style-name="P12">E 23626</text:p>
          </table:table-cell>
          <table:table-cell table:style-name="RegistroAccessi.A2" office:value-type="string">
            <text:p text:style-name="P3"><text:span text:style-name="T1">R</text:span>ichiesta accesso atti per ottenere copia dei mandati di pagamento emessi dall'azienda di cui alle fatture allegate nel file <text:span text:style-name="T1">E</text:span>xcel.</text:p>
          </table:table-cell>
          <table:table-cell table:style-name="RegistroAccessi.A2" office:value-type="string">
            <text:p text:style-name="P15">Bilanci E Programmazione Finanziaria</text:p>
          </table:table-cell>
          <table:table-cell table:style-name="RegistroAccessi.A2" office:value-type="string">
            <text:p text:style-name="P13">No</text:p>
          </table:table-cell>
          <table:table-cell table:style-name="RegistroAccessi.A2" office:value-type="string">
            <text:p text:style-name="P13">Differimento <text:s/><text:span text:style-name="T7">R</text:span>isposta</text:p>
          </table:table-cell>
          <table:table-cell table:style-name="RegistroAccessi.A2" office:value-type="string">
            <text:p text:style-name="P4">Richieste Integrazioni Documentali</text:p>
          </table:table-cell>
          <table:table-cell table:style-name="RegistroAccessi.A2" office:value-type="string">
            <text:p text:style-name="P13">Evasa</text:p>
          </table:table-cell>
          <table:table-cell table:style-name="RegistroAccessi.A2" office:value-type="string">
            <text:p text:style-name="P34">27423/26</text:p>
          </table:table-cell>
          <table:table-cell table:style-name="RegistroAccessi.A2" office:value-type="string">
            <text:p text:style-name="P44">26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62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8/05/2026</text:p>
          </table:table-cell>
          <table:table-cell table:style-name="RegistroAccessi.A2" office:value-type="string">
            <text:p text:style-name="BodyCenter">23739/26</text:p>
          </table:table-cell>
          <table:table-cell table:style-name="RegistroAccessi.A2" office:value-type="string">
            <text:p text:style-name="BodyLeft"><text:span text:style-name="T1">R</text:span>ichiesta accesso atti a seguito del parere sfavorevole per domanda di part-time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Legittim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27330/26</text:p>
          </table:table-cell>
          <table:table-cell table:style-name="RegistroAccessi.A2" office:value-type="string">
            <text:p text:style-name="P34">26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63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9/05/2026</text:p>
          </table:table-cell>
          <table:table-cell table:style-name="RegistroAccessi.A2" office:value-type="string">
            <text:p text:style-name="P12">E 23749</text:p>
          </table:table-cell>
          <table:table-cell table:style-name="RegistroAccessi.A2" office:value-type="string">
            <text:p text:style-name="P3"><text:span text:style-name="T1">R</text:span>ichiesta accesso atti per ottenere copia dello storico dei certificati medici, richiesto dalla commissione medica locale, per il rinnovo della patente di guida.</text:p>
          </table:table-cell>
          <table:table-cell table:style-name="RegistroAccessi.A2" office:value-type="string">
            <text:p text:style-name="P15">Medicina Legale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4">Rifiuto Parziale</text:p>
          </table:table-cell>
          <table:table-cell table:style-name="RegistroAccessi.A2" office:value-type="string">
            <text:p text:style-name="P3">Inviata Parzialmente 01/6/2026 Documentazione Richiesta A Soggetto Titolare Del Diritto Conc<text:span text:style-name="T4">l</text:span>uso Invio Alla Ricezione Pratica Dematerializzata</text:p>
          </table:table-cell>
          <table:table-cell table:style-name="RegistroAccessi.A2" office:value-type="string">
            <text:p text:style-name="P25">Evasa</text:p>
          </table:table-cell>
          <table:table-cell table:style-name="RegistroAccessi.A2" office:value-type="string">
            <text:p text:style-name="P15">INVIATA 01/06/2026 MAIL PEC MEDICINA LEGALE</text:p>
          </table:table-cell>
          <table:table-cell table:style-name="RegistroAccessi.A2" office:value-type="string">
            <text:p text:style-name="P34">01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64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03/06/2026</text:p>
          </table:table-cell>
          <table:table-cell table:style-name="RegistroAccessi.A2" office:value-type="string">
            <text:p text:style-name="P12">E 24230</text:p>
          </table:table-cell>
          <table:table-cell table:style-name="RegistroAccessi.A2" office:value-type="string">
            <text:p text:style-name="P3"><text:span text:style-name="T1">R</text:span>ichiesta accesso atti per ottenere copia della cartella clinica relativa al ricovero/accesso ambulatoriale per l'intervento chirurgico del 21.04.2026 e di altra documentazione.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22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24230</text:p>
          </table:table-cell>
          <table:table-cell table:style-name="RegistroAccessi.A2" office:value-type="string">
            <text:p text:style-name="P34">12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65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5/06/2026</text:p>
          </table:table-cell>
          <table:table-cell table:style-name="RegistroAccessi.A2" office:value-type="string">
            <text:p text:style-name="BodyCenter">24584/26</text:p>
          </table:table-cell>
          <table:table-cell table:style-name="RegistroAccessi.A2" office:value-type="string">
            <text:p text:style-name="BodyLeft"><text:span text:style-name="T1">R</text:span>ichiesta accesso atti per ottenere copia semplice della delibera n. 17 del 15/01/2026 per comprenderne i provvedimenti avviati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Documento Pubblic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MAIL DEL 12.06.2026</text:p>
          </table:table-cell>
          <table:table-cell table:style-name="RegistroAccessi.A2" office:value-type="string">
            <text:p text:style-name="P34">12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66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09/06/2026</text:p>
          </table:table-cell>
          <table:table-cell table:style-name="RegistroAccessi.A2" office:value-type="string">
            <text:p text:style-name="BodyCenter">E 25057/26</text:p>
          </table:table-cell>
          <table:table-cell table:style-name="RegistroAccessi.A2" office:value-type="string">
            <text:p text:style-name="BodyLeft"><text:span text:style-name="T1">R</text:span>ichiesta accesso atti per ottenere copia della documentazione clinico sanitaria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9">Rifiuto Totale</text:p>
          </table:table-cell>
          <table:table-cell table:style-name="RegistroAccessi.A2" office:value-type="string">
            <text:p text:style-name="P7">La documentazione richiesta è detenuta <text:s/>da altra P.A., pertanto la scrivente ASST non è competente ad evadere la richiest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26767/26</text:p>
          </table:table-cell>
          <table:table-cell table:style-name="RegistroAccessi.A2" office:value-type="string">
            <text:p text:style-name="P34">22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P12">0000067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10/06/2026</text:p>
          </table:table-cell>
          <table:table-cell table:style-name="RegistroAccessi.A2" office:value-type="string">
            <text:p text:style-name="P12">E 25064</text:p>
          </table:table-cell>
          <table:table-cell table:style-name="RegistroAccessi.A2" office:value-type="string">
            <text:p text:style-name="P3"><text:span text:style-name="T1">I</text:span>stanza di accesso alla documentazione sanitaria ex art. 4, comma 2, l. 24/2017, presentata da legale munito di procura speciale nell'interesse degli esercenti la responsabilità genitoriale sul minore, con richiesta di trasmissione urgente, entro 7 giorni, della documentazione sanitaria disponibile.</text:p>
          </table:table-cell>
          <table:table-cell table:style-name="RegistroAccessi.A2" office:value-type="string">
            <text:p text:style-name="P15">Direzione Medica Di Presidio Ospedaliero San Paolo</text:p>
          </table:table-cell>
          <table:table-cell table:style-name="RegistroAccessi.A2" office:value-type="string">
            <text:p text:style-name="P15">Si</text:p>
          </table:table-cell>
          <table:table-cell table:style-name="RegistroAccessi.A2" office:value-type="string">
            <text:p text:style-name="P22">Accoglimento</text:p>
          </table:table-cell>
          <table:table-cell table:style-name="RegistroAccessi.A2" office:value-type="string">
            <text:p text:style-name="P3"/>
          </table:table-cell>
          <table:table-cell table:style-name="RegistroAccessi.A2" office:value-type="string">
            <text:p text:style-name="P15">Evasa</text:p>
          </table:table-cell>
          <table:table-cell table:style-name="RegistroAccessi.A2" office:value-type="string">
            <text:p text:style-name="P15">26642</text:p>
          </table:table-cell>
          <table:table-cell table:style-name="RegistroAccessi.A2" office:value-type="string">
            <text:p text:style-name="P34">19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68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0/06/2026</text:p>
          </table:table-cell>
          <table:table-cell table:style-name="RegistroAccessi.A2" office:value-type="string">
            <text:p text:style-name="BodyCenter">25259/26</text:p>
          </table:table-cell>
          <table:table-cell table:style-name="RegistroAccessi.A2" office:value-type="string">
            <text:p text:style-name="BodyLeft"><text:span text:style-name="T1">R</text:span>ichiesta accesso atti per ottenere copia dei documenti correlati all'avviso pubblico indetto in data 10/01/2026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Richiesta Legittima</text:p>
          </table:table-cell>
          <table:table-cell table:style-name="RegistroAccessi.A2" office:value-type="string">
            <text:p text:style-name="P45">In corso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69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1/06/2026</text:p>
          </table:table-cell>
          <table:table-cell table:style-name="RegistroAccessi.A2" office:value-type="string">
            <text:p text:style-name="BodyCenter">E 25265/26</text:p>
          </table:table-cell>
          <table:table-cell table:style-name="RegistroAccessi.A2" office:value-type="string">
            <text:p text:style-name="BodyLeft"><text:span text:style-name="T1">R</text:span>ichiesta accesso atti per verificare se, negli anni 2017 e 2018, l'istante aveva diritto all'esenzione <text:span text:style-name="T2">E</text:span>12/<text:span text:style-name="T2">E</text:span>15 così come da diffida notificata da <text:span text:style-name="T2">ATS</text:span>.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Invio Storico Esenzioni, Rimando A ATS Per Gestione Diffida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U 26785/26</text:p>
          </table:table-cell>
          <table:table-cell table:style-name="RegistroAccessi.A2" office:value-type="string">
            <text:p text:style-name="P34">22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70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1/06/2026</text:p>
          </table:table-cell>
          <table:table-cell table:style-name="RegistroAccessi.A2" office:value-type="string">
            <text:p text:style-name="BodyCenter">E 25375</text:p>
          </table:table-cell>
          <table:table-cell table:style-name="RegistroAccessi.A2" office:value-type="string">
            <text:p text:style-name="BodyLeft"><text:span text:style-name="T1">R</text:span>ichiesta accesso atti a seguito della ricezione di un credito vantato dalla scrivente azienda nei confronti dell'istante.</text:p>
          </table:table-cell>
          <table:table-cell table:style-name="RegistroAccessi.A2" office:value-type="string">
            <text:p text:style-name="P34">Avvocatura</text:p>
          </table:table-cell>
          <table:table-cell table:style-name="RegistroAccessi.A2" office:value-type="string">
            <text:p text:style-name="P34">S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45">In corso</text:p>
          </table:table-cell>
          <table:table-cell table:style-name="RegistroAccessi.A2" office:value-type="string">
            <text:p text:style-name="P45"/>
          </table:table-cell>
          <table:table-cell table:style-name="RegistroAccessi.A2" office:value-type="string">
            <text:p text:style-name="P45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71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4/06/2026</text:p>
          </table:table-cell>
          <table:table-cell table:style-name="RegistroAccessi.A2" office:value-type="string">
            <text:p text:style-name="BodyCenter">E 25719</text:p>
          </table:table-cell>
          <table:table-cell table:style-name="RegistroAccessi.A2" office:value-type="string">
            <text:p text:style-name="BodyLeft"><text:span text:style-name="T1">R</text:span>ichiesta accesso atti per conoscere la non ammissione alla procedura selettiva del concorso.</text:p>
          </table:table-cell>
          <table:table-cell table:style-name="RegistroAccessi.A2" office:value-type="string">
            <text:p text:style-name="P34">Gestione Delle Risorse Uman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40"/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45">In corso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4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72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5/06/2026</text:p>
          </table:table-cell>
          <table:table-cell table:style-name="RegistroAccessi.A2" office:value-type="string">
            <text:p text:style-name="BodyCenter">E 25822/26</text:p>
          </table:table-cell>
          <table:table-cell table:style-name="RegistroAccessi.A2" office:value-type="string">
            <text:p text:style-name="BodyLeft"><text:span text:style-name="T1">R</text:span>ichiesta accesso atti per ottenere copia delle dichiarazioni relative all'esenzione ticket per reddito, codice <text:span text:style-name="T2">E</text:span>02, per gli anni 2017,2018,2019.</text:p>
          </table:table-cell>
          <table:table-cell table:style-name="RegistroAccessi.A2" office:value-type="string">
            <text:p text:style-name="P34">Direzione Funzioni Territorial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Left"/>
          </table:table-cell>
          <table:table-cell table:style-name="RegistroAccessi.A2" office:value-type="string">
            <text:p text:style-name="P45">In corso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73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16/06/2026</text:p>
          </table:table-cell>
          <table:table-cell table:style-name="RegistroAccessi.A2" office:value-type="string">
            <text:p text:style-name="BodyCenter">E 26098</text:p>
          </table:table-cell>
          <table:table-cell table:style-name="RegistroAccessi.A2" office:value-type="string">
            <text:p text:style-name="BodyLeft"><text:span text:style-name="T1">R</text:span>ichiesta accesso atti per ottenere copia autenticata del verbale emesso dalla commissione patenti.</text:p>
          </table:table-cell>
          <table:table-cell table:style-name="RegistroAccessi.A2" office:value-type="string">
            <text:p text:style-name="P34">Medicina Legale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>Accoglimento</text:p>
          </table:table-cell>
          <table:table-cell table:style-name="RegistroAccessi.A2" office:value-type="string">
            <text:p text:style-name="BodyLeft">Inviata Documentazione Richiesta A Soggetto Titolare Del Diritto</text:p>
          </table:table-cell>
          <table:table-cell table:style-name="RegistroAccessi.A2" office:value-type="string">
            <text:p text:style-name="P34">Evasa</text:p>
          </table:table-cell>
          <table:table-cell table:style-name="RegistroAccessi.A2" office:value-type="string">
            <text:p text:style-name="P34">INVIATA IN DATA 26/6/2026 DA MAIL MEDICINA LEGALE</text:p>
          </table:table-cell>
          <table:table-cell table:style-name="RegistroAccessi.A2" office:value-type="string">
            <text:p text:style-name="P34">25/06/2026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able:table-row table:style-name="RegistroAccessi.1">
          <table:table-cell table:style-name="RegistroAccessi.A2" office:value-type="string">
            <text:p text:style-name="BodyCenter">0000074/26</text:p>
          </table:table-cell>
          <table:table-cell table:style-name="RegistroAccessi.A2" office:value-type="string">
            <text:p text:style-name="BodyCenter">Accesso Atti</text:p>
          </table:table-cell>
          <table:table-cell table:style-name="RegistroAccessi.A2" office:value-type="string">
            <text:p text:style-name="BodyCenter">26/06/2026</text:p>
          </table:table-cell>
          <table:table-cell table:style-name="RegistroAccessi.A2" office:value-type="string">
            <text:p text:style-name="BodyCenter">E 27540</text:p>
          </table:table-cell>
          <table:table-cell table:style-name="RegistroAccessi.A2" office:value-type="string">
            <text:p text:style-name="BodyLeft"><text:span text:style-name="T1">R</text:span>ichiesta accesso atti per ottenere copia semplice dei documenti inerenti la gara per l'affidamento del servizio di gestione e manutenzione delle apparecchiature elettromedicali (arca_2017_006).</text:p>
          </table:table-cell>
          <table:table-cell table:style-name="RegistroAccessi.A2" office:value-type="string">
            <text:p text:style-name="P34">Gestione Acquisti</text:p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41"/>
          </table:table-cell>
          <table:table-cell table:style-name="RegistroAccessi.A2" office:value-type="string">
            <text:p text:style-name="P9"/>
          </table:table-cell>
          <table:table-cell table:style-name="RegistroAccessi.A2" office:value-type="string">
            <text:p text:style-name="P45">In corso</text:p>
          </table:table-cell>
          <table:table-cell table:style-name="RegistroAccessi.A2" office:value-type="string">
            <text:p text:style-name="P41"/>
          </table:table-cell>
          <table:table-cell table:style-name="RegistroAccessi.A2" office:value-type="string">
            <text:p text:style-name="P41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  <text:soft-page-break/>
        <table:table-row table:style-name="RegistroAccessi.1">
          <table:table-cell table:style-name="RegistroAccessi.A2" office:value-type="string">
            <text:p text:style-name="P12">0000075/26</text:p>
          </table:table-cell>
          <table:table-cell table:style-name="RegistroAccessi.A2" office:value-type="string">
            <text:p text:style-name="P12">Accesso Atti</text:p>
          </table:table-cell>
          <table:table-cell table:style-name="RegistroAccessi.A2" office:value-type="string">
            <text:p text:style-name="P12">26/06/2026</text:p>
          </table:table-cell>
          <table:table-cell table:style-name="RegistroAccessi.A2" office:value-type="string">
            <text:p text:style-name="P12">E 27364</text:p>
          </table:table-cell>
          <table:table-cell table:style-name="RegistroAccessi.A2" office:value-type="string">
            <text:p text:style-name="P3"><text:span text:style-name="T1">R</text:span>ichiesta accesso atti per ottenere i nominativi degli operatori presenti al momento della prestazione vaccinale</text:p>
          </table:table-cell>
          <table:table-cell table:style-name="RegistroAccessi.A2" office:value-type="string">
            <text:p text:style-name="P17">Vaccinazioni e Malattie Infettive</text:p>
          </table:table-cell>
          <table:table-cell table:style-name="RegistroAccessi.A2" office:value-type="string">
            <text:p text:style-name="P15"/>
          </table:table-cell>
          <table:table-cell table:style-name="RegistroAccessi.A2" office:value-type="string">
            <text:p text:style-name="P14"/>
          </table:table-cell>
          <table:table-cell table:style-name="RegistroAccessi.A2" office:value-type="string">
            <text:p text:style-name="P5"/>
          </table:table-cell>
          <table:table-cell table:style-name="RegistroAccessi.A2" office:value-type="string">
            <text:p text:style-name="P26">In corso</text:p>
          </table:table-cell>
          <table:table-cell table:style-name="RegistroAccessi.A2" office:value-type="string">
            <text:p text:style-name="P3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10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P34"/>
          </table:table-cell>
          <table:table-cell table:style-name="RegistroAccessi.A2" office:value-type="string">
            <text:p text:style-name="BodyCenter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" svg:font-family="Arial"/>
    <style:font-face style:name="Times New Roman" svg:font-family="'Times New Roman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A2PageAnchor" style:family="paragraph" style:master-page-name="A2Landscape">
      <style:paragraph-properties fo:margin-left="0cm" fo:margin-right="0cm" fo:margin-top="0cm" fo:margin-bottom="0cm" loext:contextual-spacing="false" fo:line-height="1%" fo:text-indent="0cm" style:auto-text-indent="false" style:page-number="auto" fo:padding="0cm" fo:border="none"/>
    </style:style>
    <style:style style:name="HeaderText" style:family="paragraph">
      <style:paragraph-properties fo:margin-top="0cm" fo:margin-bottom="0cm" loext:contextual-spacing="false" fo:line-height="102%" fo:text-align="center" style:justify-single-word="false"/>
      <style:text-properties fo:color="#ffffff" style:font-name="Times New Roman" fo:font-family="'Times New Roman'" fo:font-size="7pt" fo:font-weight="bold"/>
    </style:style>
    <style:style style:name="BodyCenter" style:family="paragraph">
      <style:paragraph-properties fo:margin-top="0cm" fo:margin-bottom="0cm" loext:contextual-spacing="false" fo:line-height="102%" fo:text-align="center" style:justify-single-word="false"/>
      <style:text-properties style:font-name="Times New Roman" fo:font-family="'Times New Roman'" fo:font-size="7.5pt"/>
    </style:style>
    <style:style style:name="BodyLeft" style:family="paragraph">
      <style:paragraph-properties fo:margin-top="0cm" fo:margin-bottom="0cm" loext:contextual-spacing="false" fo:line-height="102%" fo:text-align="start" style:justify-single-word="false"/>
      <style:text-properties style:font-name="Times New Roman" fo:font-family="'Times New Roman'" fo:font-size="7.5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2HeaderAnchor" style:family="paragraph">
      <style:paragraph-properties fo:margin-top="0cm" fo:margin-bottom="0cm" loext:contextual-spacing="false" fo:line-height="5%"/>
    </style:style>
    <style:style style:name="A2HeaderTitle" style:family="paragraph">
      <style:paragraph-properties fo:margin-top="0cm" fo:margin-bottom="0cm" loext:contextual-spacing="false" fo:line-height="0.75cm" fo:text-align="center" style:justify-single-word="false"/>
      <style:text-properties style:font-name="Arial" fo:font-family="Arial" fo:font-size="18.5pt" fo:font-weight="bold" style:font-size-asian="18.5pt" style:font-weight-asian="bold" style:font-size-complex="18.5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A2HeaderTextFrame" style:family="graphic">
      <style:graphic-properties svg:x="0cm" svg:y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A2HeaderImage" style:family="graphic">
      <style:graphic-properties svg:x="0cm" svg:y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fr1" style:family="graphic" style:parent-style-name="A2HeaderTextFrame">
      <style:graphic-properties style:vertical-pos="from-top" style:vertical-rel="page" style:horizontal-pos="from-left" style:horizontal-rel="page"/>
    </style:style>
    <style:style style:name="Mfr2" style:family="graphic" style:parent-style-name="A2HeaderImage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59.401cm" fo:page-height="42cm" style:num-format="1" style:print-orientation="landscape" fo:margin-top="2.949cm" fo:margin-bottom="0.499cm" fo:margin-left="0.499cm" fo:margin-right="0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</office:automatic-styles>
  <office:master-styles>
    <style:master-page style:name="Standard" style:page-layout-name="Mpm1"/>
    <style:master-page style:name="A2Landscape" style:page-layout-name="Mpm2">
      <style:header>
        <text:p text:style-name="A2HeaderAnchor"><draw:frame draw:style-name="Mfr1" draw:name="Titolo Registro Accessi" text:anchor-type="paragraph" svg:x="21.701cm" svg:y="2.03cm" svg:width="16cm" svg:height="0.801cm" draw:z-index="5"><draw:text-box><text:p text:style-name="A2HeaderTitle">Registro di accesso agli atti</text:p></draw:text-box></draw:frame><draw:frame draw:style-name="Mfr2" draw:name="Logo Regione Lombardia" text:anchor-type="paragraph" svg:x="26.95cm" svg:y="0.18cm" svg:width="5.5cm" svg:height="1.783cm" draw:z-index="2"><draw:image xlink:href="Pictures/100000000000017300000087753CBA854AEA0E6A.jpg" xlink:type="simple" xlink:show="embed" xlink:actuate="onLoad" loext:mime-type="image/jpeg"/></draw:frame></text:p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Registro richieste accessi - primo semestre 2026</dc:title>
    <meta:generator>LibreOffice/6.3.2.2$Windows_X86_64 LibreOffice_project/98b30e735bda24bc04ab42594c85f7fd8be07b9c</meta:generator>
    <dc:date>2026-07-30T14:54:33.280000000</dc:date>
    <meta:editing-duration>PT12H25M44S</meta:editing-duration>
    <meta:editing-cycles>53</meta:editing-cycles>
    <meta:document-statistic meta:table-count="1" meta:image-count="1" meta:object-count="0" meta:page-count="3" meta:paragraph-count="807" meta:word-count="3224" meta:character-count="23313" meta:non-whitespace-character-count="20889"/>
  </office:meta>
</office:document-meta>
</file>